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спитываем-победителей"/>Воспитываем победителей!<text:bookmark-end text:name="воспитываем-победителей"/></text:h>
      <text:p text:style-name="First_20_paragraph">11.02.2019</text:p>
      <text:p text:style-name="Text_20_body">В минувшем году сотрудники Управления по ВАО совместно с 12 пожарно-спасательной частью 23 пожарно-спасательного отряда ФПС по г. Москве проводили его в школах Восточного административного округа. На одном из таких мероприятий в ГБОУ «Школа 1282 «Сокольники» личный состав 12 пожарно-спасательной части во главе с начальником части капитаном внутренней службы Александром Соколовым рассказывали ребятам о гражданской обороне, а также провели мастер-класс по оказанию доврачебной помощи.</text:p>
      <text:p text:style-name="Text_20_body">После познавательного рассказа и демонстрации основ оказания помощи, ребятам самим было необходимо спасти условного пострадавшего – по условиям задания он находился без сознания. Один из участников должен был правильно произвести искусственное дыхание, а другой выполнить непрямой массаж сердца. Ребята отлично справились с заданием, продемонстрировав сплоченность.</text:p>
      <text:p text:style-name="Text_20_body">В том числе благодаря полученным знаниям и навыкам при прохождении квеста, один из учеников этой школы, Федор Коблов, завоевал призовое место на муниципальном этапе олимпиады по ОБЖ.</text:p>
      <text:p text:style-name="Text_20_body">Федор и руководство школы поблагодарили сотрудников 12 ПСЧ и попросили провести дополнительные мастер-классы, ведь теперь Федору предстоит пройти Всероссийскую олимпиаду школьников по ОБЖ. На протяжении месяца Федор исправно посещал дополнительные уроки в пожарно-спасательной части, где личный состав тренировал его по всем направлениям своей работы: методы тушения пожаров и спасения людей в случае возникновения различных чрезвычайных ситуаций, оснащение и амуниция пожарных, и, разумеется, способы оказания доврачебной помощи, которая также входит в обязанности пожарных. Федору продемонстрировали аппараты, позволяющие пожарным дышать в непригодной для этого среде. Сотрудники пожарной охраны подробно объяснили механизм работы устройства, рассказали о правилах использования аппарата, из каких деталей он состоит и каково время его защитного действия в различных условиях.</text:p>
      <text:p text:style-name="Text_20_body">Далее, ученик и пожарные перешли к практической части обучения: надевание боевой одежды и вязка пожарных узлов разных видов. Также школьнику рассказали, для чего используется тот или иной аварийно-спасательный инструмент, объяснили механизм работы.</text:p>
      <text:p text:style-name="Text_20_body">Пожелаем Федору успехов в учебе, новых полезных знаний и, конечно же, победы во Всероссийской олимпиаде!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878853.html" office:name=""><text:span text:style-name="Definition">http://kosino-uhtomski.mos.ru/your-safety-and-security/information-emergency/detail/7878853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1:18Z</meta:creation-date>
    <dc:date>2023-05-19T08:31:18Z</dc:date>
  </office:meta>
</office:document-meta>
</file>