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ефектуре-вао-подвели-итоги-за-2018-год-по-обеспечению-пожарной-безопасности"/>В Префектуре ВАО подвели итоги за 2018 год по обеспечению пожарной безопасности<text:bookmark-end text:name="в-префектуре-вао-подвели-итоги-за-2018-год-по-обеспечению-пожарной-безопасности"/></text:h>
      <text:p text:style-name="First_20_paragraph">04.02.2019</text:p>
      <text:p text:style-name="Text_20_body">Руководил заседанием коллегии префект Николай Владимирович Алешин. В заседании коллегии принимали участие главы всех управ районов, а также представители многих обслуживающих организаций округа.</text:p>
      <text:p text:style-name="Text_20_body">С докладом выступил заместитель начальника Главного управления МЧС России по г. Москве Андрей Николаевич Мищенко. Так же с докладом об итогах деятельности окружного территориального звена Московской городской территориальной подсистемы единой государственной системы предупреждения и ликвидации чрезвычайных ситуаций по Восточному административному округу города Москвы, системы гражданской обороны, обеспечения пожарной безопасности и безопасности людей на водных объектах в 2018 году и постановке задач на 2019 год, выступил начальник Управления по ВАО Главного управления МЧС России по г. Москве Илья Викторович Мисуна.</text:p>
      <text:p text:style-name="Text_20_body">Рассказав о проделанной работе, он выделил наиболее приоритетные направления в работе надзорных органов, одними из которых являются профилактические мероприятия, ведь именно профилактика и агитация непосредственно оказывает положительное влияние на обстановку с пожарами.</text:p>
      <text:p text:style-name="Text_20_body">По окончании доклада Илья Викторович Мисуна ответил на вопросы префекта Николая Владимировича Алешина, проводившего заседание коллегии, глав управ районов и представителей обслуживающих организаций округа.</text:p>
      <text:p text:style-name="Text_20_body">По итогам заседания коллегии состоялось награждение представителей Московской городской территориальной подсистемы предупреждения и ликвидации ЧС.</text:p>
      <text:p text:style-name="Text_20_body">Затем префект поблагодарил сотрудников управления МЧС за проводимую работу за 2018 год.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863982.html" office:name=""><text:span text:style-name="Definition">http://kosino-uhtomski.mos.ru/your-safety-and-security/information-emergency/detail/7863982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31:28Z</meta:creation-date>
    <dc:date>2023-05-19T08:31:28Z</dc:date>
  </office:meta>
</office:document-meta>
</file>