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лыжах-к-победе"/>На лыжах – к победе!<text:bookmark-end text:name="на-лыжах-к-победе"/></text:h>
      <text:p text:style-name="First_20_paragraph">25.01.2019</text:p>
      <text:p text:style-name="Text_20_body">Личный состав Управления по ВАО ГУ МЧС России по г. Москве и 23 пожарно-спасательного отряда ФПС по г. Москве относится к спортивным соревнованиям с должной серьезностью и энтузиазмом – этому свидетельствуют многочисленные кубки и грамоты, полученные за участие в различных соревнованиях.</text:p>
      <text:p text:style-name="Text_20_body">Личный состав соревновался в преодолении лыжной трассы на время в личном и общекомандном зачете.</text:p>
      <text:p text:style-name="Text_20_body">В личном первенстве среди мужчин первые места заняли Леонтьев Алексей 46 ПСЧ и Кудрявцев Юрий 5 ПСЧ, «Серебро» же досталось Конопатову Владимиру 12 ПСЧ и Соклакову Антону 12 ПСЧ. «Бронза» у Сухинина Дмитрия 122 ПСЧ и Брусникина Сергея 18 ПСЧ.</text:p>
      <text:p text:style-name="Text_20_body">Среди сотрудниц, принявших участие в лыжном марафоне, первое место заняла старшина 5 пожарно-спасательной части Людмила Блохина, а почетное второе – диспетчер 122 ПСЧ Лариса Страхова, бронзу завоевала диспетчер 110 пожарно-спасательной части Елена Оглезнева.</text:p>
      <text:p text:style-name="Text_20_body">Теперь нашим спортсменам, показавшим наилучшие результаты, предстоит принять участие в городском этапе ежегодных соревнований Главного управления МЧС России по г. Москве.</text:p>
      <text:p text:style-name="Text_20_body">Мы желаем им удачи и успехов!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845428.html" office:name=""><text:span text:style-name="Definition">http://kosino-uhtomski.mos.ru/your-safety-and-security/information-emergency/detail/784542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1:35Z</meta:creation-date>
    <dc:date>2023-05-19T08:31:35Z</dc:date>
  </office:meta>
</office:document-meta>
</file>