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безопасности-в-зимний-период"/>правила безопасности в зимний период<text:bookmark-end text:name="правила-безопасности-в-зимний-период"/></text:h>
      <text:p text:style-name="First_20_paragraph">21.01.2019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832813.html" office:name=""><text:span text:style-name="Definition">http://kosino-uhtomski.mos.ru/your-safety-and-security/information-emergency/detail/783281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4:15Z</meta:creation-date>
    <dc:date>2023-05-19T08:34:15Z</dc:date>
  </office:meta>
</office:document-meta>
</file>