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спасателя-для-ребят"/>День спасателя для ребят<text:bookmark-end text:name="день-спасателя-для-ребят"/></text:h>
      <text:p text:style-name="First_20_paragraph">26.12.2018</text:p>
      <text:p text:style-name="Text_20_body">В преддверии Дня спасателя в Туберкулезном легочном педиатрических отделениях №2, 3 филиала Детское отделение ГБУЗ "МНПЦ борьбы с туберкулезом ДЗМ" прошло мероприятие с участием огнеборцев Восточного округа столицы.</text:p>
      <text:p text:style-name="Text_20_body">Вначале праздника инженер 3 регионального отдела надзорной деятельности и профилактической работы Управления по Восточному административному округу г. Москвы капитан внутренней службы Евгений Мальков, рассказал ребятам о том, что же такое МЧС. Евгений рассказал о функциях и задачах подразделений нашего Министерства, объяснил ребятам, в чем заключается работа пожарных и спасателей. Конечно же, ребятам напомнили правила пожарной безопасности, о том, как правильно вызывать пожарную охрану, что нужно сообщать пожарным по телефону, если вдруг случилась беда. Дети внимательно слушали инспектора и задавали ему множество вопросов.</text:p>
      <text:p text:style-name="Text_20_body">Затем, все вместе перешли к самому интересному и долгожданному- сотрудники 71 пожарно-спасательной части показали ребятам свою большую красно-белую машину, рассказали что пожарно-спасательные подразделения вывозят на своих автоцистернах для спасения людей, рассказали о предназначении оборудования и как им пользоваться.</text:p>
      <text:p text:style-name="Text_20_body">Личный состав 71 пожарно-спасательной части 23 пожарно-спасательного отряда ФПС по г. Москве также показал, как отрабатываются нормативы личным составом подразделений по надеванию боевой одежды на время. А еще ознакомили ребят со средствами первичного пожаротушения, СИЗОД, устройствами самоспасения.</text:p>
      <text:p text:style-name="Text_20_body">Ребята проявили большой интерес к работе МЧС и получили массу положительных эмоций, узнали много новой информации о работе пожарных и спасателей.</text:p>
      <text:p text:style-name="Text_20_body">Возможно именно этот день для кого-то из ребят станет судьбоносным при выборе того дела, которому они захотят посвятить себя, когда повзрослеют!</text:p>
      <text:p text:style-name="Text_20_body">Поблагодарив сотрудников МЧС Восточного округа столицы, ребята поздравили их с наступающим Днем спасателя и вручили личному составу 71 пожарно-спасательной части подарки, сделанные своими руками!</text:p>
      <text:p text:style-name="Text_20_body"> </text:p>
      <text:p text:style-name="Text_20_body"> </text:p>
      <text:p text:style-name="Text_20_body">Пресс-служба Управления по ВАО ГУ МЧС России по г. Москве</text:p>
      <text:p text:style-name="Text_20_body"> 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93890.html" office:name=""><text:span text:style-name="Definition">http://kosino-uhtomski.mos.ru/your-safety-and-security/information-emergency/detail/779389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1:40Z</meta:creation-date>
    <dc:date>2023-05-19T08:31:40Z</dc:date>
  </office:meta>
</office:document-meta>
</file>