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Quotations">
      <style:paragraph-properties fo:margin-left="0.5in" fo:margin-right="0in" fo:text-indent="0in" style:auto-text-indent="false"/>
    </style:style>
  </office:automatic-styles>
  <office:body>
    <office:text>
      <text:h text:style-name="Heading_20_3" text:outline-level="3"><text:bookmark-start text:name="обычными-людьми-спасателей-назвать-трудно"/>«Обычными людьми спасателей назвать трудно»<text:bookmark-end text:name="обычными-людьми-спасателей-назвать-трудно"/></text:h>
      <text:p text:style-name="First_20_paragraph">26.12.2018</text:p>
      <text:p text:style-name="Text_20_body">Недалеко от метро «Новогиреево» в Терлецком парке у прудов расположена поисково-спасательная станция «Терлецкая». Здесь работают люди, готовые в любой момент прийти на помощь.</text:p>
      <text:p text:style-name="Text_20_body"> </text:p>
      <text:p text:style-name="P1"><text:span text:style-name="T1">- Обычными людьми спасателей назвать трудно, - рассказывает спасатель ПСС «Терлецкая» и судоводитель I класса Владимир Аникеев. - Это не профессия - это смысл и образ жизни. Я всегда хотел помогать людям и после службы в армии поступил в медицинский институт, но не закончил. Судьба в дальнейшем распорядилась так, что я в итоге стал спасателем. Уже больше 16 лет работаю в поисково-спасательной службе и за это время видел кое-что интересное. Так летом, женщина уговорила мужчину переплыть один из Терлецких прудов. Она осталась ждать на берегу. Оба были в алкогольном опьянении. Мужчина доплыл до середины пруда и стал тонуть. Мы незамедлительно прибыли на катере к тонущему. Достали из толщи воды бездыханное тело. Провели первые реанимационные действия, и у мужчины появилось дыхание. Вызвали скорую помощь и наш спасенный отправился в больницу. За прошедший 2018 год мы спасли 20 жизней!</text:span></text:p>
      <text:p text:style-name="First_20_paragraph">Владимир часто делится своим опытом со школьниками, проводит уроки безопасности, и в Ивановском районе он известный человек среди детворы. В этом году более 400 ребят посетили станцию. Школьники научились подавать спасательный конец Александрова, круги и даже попробовали провести сердечно-легочную реанимацию под руководством опытного спасателя. В обязательную программу посещения школьниками станции входит беседа о правилах безопасного поведения на водоемах зимой и летом.</text:p>
      <text:p text:style-name="Text_20_body">Свою работу спасатели начинают с важного направления – предупреждение несчастных случаев на воде. Всё равно сколько бы работы в сфере безопасности не было проведено, основное зависит от самих людей. Необходимо, чтобы у граждан была внутренняя самодисциплина и они сами не создавали угроз для своей жизни.</text:p>
      <text:p text:style-name="P2"><text:span text:style-name="T1">- Если на ваших глазах произошел несчастный случай и человек упал в воду, нужно немедленно сообщить о случившемся по телефону «112», - говорит начальник поисково-спасательной станции "Терлецкая" Георгий Шаргалин. - В ледяной воде человек может находиться не более 20 минут. Грамотные и быстрые действия очевидцев зачастую оказываются тем фактором, благодаря которому удается спасти человеку жизнь. На сегодняшний день толщина льда на Терлецких прудах составляет 23 см. Но все жители и гости столицы должны помнить, что запрещается выезжать на ледяную поверхность на автомобиле, выходить на лед в местах, обозначенных предупреждающими об опасности знаками и кататься большими компаниями на коньках только тогда, когда толщина льда достигнет 25 см.</text:span></text:p>
      <text:p text:style-name="First_20_paragraph">Георгий Шаргалин отвечает за то, чтобы на конкретной территории спокойно работала поисково-спасательная станция и не было несчастных случаев на воде.</text:p>
      <text:p text:style-name="Text_20_body">Более 20 лет Георгий работает в спасательной службе, а 15 из них - руководит станцией ПСС «Терлецкая».</text:p>
      <text:p text:style-name="Text_20_body">Сам Шаргалин многократно принимал участие в спасательных операциях.</text:p>
      <text:p text:style-name="P3"><text:span text:style-name="T1">- В институте я отучился на инженера-строителя, но, узнав о профессии спасателя, решил попробовать свои силы. Достаточно было один раз поднять со дна озера человека и увидеть, как на твоих глазах он вернулся к жизни, чтобы испытать особенное чувство. Так и затянуло, - вспоминает Шаргалин.</text:span></text:p>
      <text:p text:style-name="First_20_paragraph">Кстати сказать, он москвич в пятом поколении, многодетный отец и уже стал дедушкой. И, конечно же, имеет безоговорочный авторитет не только среди близких, но и подчиненных.</text:p>
      <text:p text:style-name="Text_20_body">Управление по ВАО Департамента ГОЧСиПБ сердечно благодарит сотрудников поисково-спасательной станции ПСС «Терлецкая» - ведь они могут спасти человека и вовремя прийти ему на помощь, рискуя собой.</text:p>
      <text:p text:style-name="Text_20_body">С наступающим Вас праздником, с «Днем спасателя»!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793878.html" office:name=""><text:span text:style-name="Definition">http://kosino-uhtomski.mos.ru/your-safety-and-security/information-emergency/detail/779387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8:31:41Z</meta:creation-date>
    <dc:date>2023-05-19T08:31:41Z</dc:date>
  </office:meta>
</office:document-meta>
</file>