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ый-день-встреч-с-населением-в-восточном-округе"/>Единый день встреч с населением в Восточном округе<text:bookmark-end text:name="единый-день-встреч-с-населением-в-восточном-округе"/></text:h>
      <text:p text:style-name="First_20_paragraph">23.12.2018</text:p>
      <text:p text:style-name="Text_20_body">На минувшей неделе сотрудники Управления по ВАО Главного управления МЧС России по г. Москве совместно с Главами управ провели встречи с населением районах Восточного административного округа, повестка дня: «Пожарная безопасность на территории района в период подготовки и проведения Новогодних и Рождественских праздников, повышении мер защиты и обеспечения устойчивой работы объектов жизнеобеспечения».   </text:p>
      <text:p text:style-name="Text_20_body">Как показывает практика, большинство пожаров, к сожалению, происходит в жилом секторе. Причины их практически всегда одинаковы - неисправная электропроводка, курение в нетрезвом виде в неположенных местах и использование нестандартных, самодельных предохранителей (жучков). Электросеть от перегрузок и коротких замыканий защищают стандартные предохранители.</text:p>
      <text:p text:style-name="Text_20_body">Сотрудники государственного пожарного надзора в своих выступлениях старались довести до граждан очень важную и полезную информацию, которая поможет не допустить возникновения пожара и другой чрезвычайной ситуации в повседневной жизни.</text:p>
      <text:p text:style-name="Text_20_body">Инспектора в своих докладах отразили информацию об оперативной обстановке с пожарами в районах и в округе, привели примеры возникновения загораний и объяснили, какие правила необходимо соблюдать, чтобы не допустить беды, а также проинформировали граждан, как надо действовать, если пожар все-таки случился, разъяснили принципы безопасной эвакуации.</text:p>
      <text:p text:style-name="Text_20_body">Пресс-служба Управления по ВАО ГУ МЧС России по г. Москве</text:p>
      <text:p text:style-name="Text_20_body">   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85203.html" office:name=""><text:span text:style-name="Definition">http://kosino-uhtomski.mos.ru/your-safety-and-security/information-emergency/detail/778520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2:05Z</meta:creation-date>
    <dc:date>2023-05-19T08:32:05Z</dc:date>
  </office:meta>
</office:document-meta>
</file>