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ый-дед-мороз"/>Пожарный Дед Мороз<text:bookmark-end text:name="пожарный-дед-мороз"/></text:h>
      <text:p text:style-name="First_20_paragraph">21.12.2018</text:p>
      <text:p text:style-name="Text_20_body">Необычный Новый год отметили детишки  в Туберкулезном легочном педиатрическом отделении №1 филиала Детское отделение ГБУЗ "МНПЦ борьбы с туберкулезом ДЗМ".</text:p>
      <text:p text:style-name="Text_20_body">Дед Мороз приехал в гости не на своем традиционном средстве передвижения, а на самой настоящей пожарной машине!</text:p>
      <text:p text:style-name="Text_20_body">Пожарный Дед Мороз, в роли которого выступил начальник 12 пожарно-спасательной части 23 пожарно-спасательного отряда ФПС по г. Москве капитан внутренней службы Александр Соколов, поздравил малышей с наступающим Новым годом и рассказал им о еще одном приближающемся празднике – День спасателя Российской Федерации! Офицер объяснил ребятам, в чем заключается работа пожарных и спасателей, рассказал о функциях и задачах подразделений нашего ведомства, и напомнил детям правила безопасного поведения во время отдыха вблизи водоемов в зимний период.</text:p>
      <text:p text:style-name="Text_20_body">Пожарные вместе со своим сослуживцем Дедом Морозом продемонстрировали ребятам свою технику, в деталях рассказали для чего предназначен каждый вид пожарно-технического вооружения, основных принципах и механизмах работы оборудования. Конечно же, не обошлось без примерок пожарной амуниции и посиделок за рулем большой красной машины.</text:p>
      <text:p text:style-name="Text_20_body">Внимательно слушая рассказ про боевую одежду и снаряжение пожарных, ребята задавали многочисленные вопросы и им стало интересно, как можно в данной экипировке передвигаться. И бойцы пожарно-спасательной части продемонстрировали передвижение личного состава на месте пожара – только бегом!  Пожарные даже показали ребятам на практике как действуют пожарные, если вдруг один из боевых товарищей попал в беду во время ликвидации чрезвычайной ситуации. Также личный состав продемонстрировал еще один из обязательных нормативов – вязка двойной спасательной петли, используемой для спасения людей при пожаре.</text:p>
      <text:p text:style-name="Text_20_body">Дед Мороз и личный состав показали детишкам как прокладывают рукавную линию и работают с пожарным стволом, как осуществляется тушение пожара с помощью воды и пены, как проводится защита пожарных от воздействия высокой температуры при помощи подачи воды ручным стволом и методы отхода в безопасную зону при пожаре.</text:p>
      <text:p text:style-name="Text_20_body">В завершении мероприятия пожарный Дедушка Мороз вручил всем ребятам памятные подарки! Все участники праздника искренне благодарили огнеборцев за подаренные впечатления и настоящую сказку для ребят!</text:p>
      <text:p text:style-name="Text_20_body">Дед Мороз от всего личного состава Восточного МЧС и от себя лично пожелал ребятам здоровья и счастья в наступающем году, а ребята поздравили его и весь личный состав с наступающим Днем спасателя, поблагодарив их за столь самоотверженный и опасный труд!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82808.html" office:name=""><text:span text:style-name="Definition">http://kosino-uhtomski.mos.ru/your-safety-and-security/information-emergency/detail/778280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2:09Z</meta:creation-date>
    <dc:date>2023-05-19T08:32:09Z</dc:date>
  </office:meta>
</office:document-meta>
</file>