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ожарные-вао-спасли-12-человек"/>Пожарные ВАО спасли 12 человек!<text:bookmark-end text:name="пожарные-вао-спасли-12-человек"/></text:h>
      <text:p text:style-name="First_20_paragraph">12.12.2018</text:p>
      <text:p text:style-name="Text_20_body">11 декабря 2018 г.  сотрудники 15 пожарно-спасательной части 23 отряда федеральной противопожарной службы МЧС России по г. Москве спасли 12 человек!</text:p>
      <text:p text:style-name="Text_20_body">Пожар произошел  в жилом доме по адресу:улицу Буракова, дом 1, корпус 1, район «Соколиная Гора» Восточного административного округа. </text:p>
      <text:p text:style-name="Text_20_body">По прибытию первого пожарно-спасательного подразделения было установлено, что на первом этаже пятиэтажного кирпичного жилого дома коридорного типа, происходило загорание. Едкий дым распространился по всему подъезду, жители дома, пытавшиеся эвакуироваться из дома до прибытия пожарных, оказались отрезаны опасными факторами пожара от путей эвакуации.</text:p>
      <text:p text:style-name="Text_20_body">Руководитель тушения пожара начальник караула 15 пожарно-спасательной части капитан внутренней службы Вадим Шарабаров сосредоточил силы и средства на спасение людей. С первого и вышележащих этажей по маршевым лестницам при помощи спасательных устройств «СИЗОД» и «Фенист» было спасено 12 человек, которые от опасных факторов пожара не пострадали.</text:p>
      <text:p text:style-name="Text_20_body">Эвакуировав спасенных в безопасное место, пожарные приступили к тушению огня и в кратчайшие сроки ликвидировали возгорание. </text:p>
      <text:p text:style-name="Text_20_body">В тушении пожара и ликвидации его последствий было задействовано 3 отделения на основных и специальных пожарных автомобилях с общей численностью 9 человек.</text:p>
      <text:p text:style-name="Text_20_body">Хочется отметить, что Вадим Шарабаров имеет ряд наград, в том числе и нагрудный знак МЧС «Участник ликвидации ЧС».</text:p>
      <text:p text:style-name="Text_20_body">Благодаря самоотверженным действиям сотрудников дежурных караулов пожарно-спасательных частей Восточного округа столицы удалось спасти человеческие жизни и ликвидировать возгорание в кратчайшие сроки. <text:line-break/><text:line-break/></text:p>
      <text:p text:style-name="Text_20_body"> </text:p>
      <text:p text:style-name="Text_20_body">Пресс-служба Управления по ВАО ГУ МЧС России по г. Москве</text:p>
      <text:p text:style-name="Text_20_body"><text:line-break/></text:p>
      <text:p text:style-name="Text_20_body">Адрес страницы: <text:a xlink:type="simple" xlink:href="http://kosino-uhtomski.mos.ru/your-safety-and-security/information-emergency/detail/7759655.html" office:name=""><text:span text:style-name="Definition">http://kosino-uhtomski.mos.ru/your-safety-and-security/information-emergency/detail/7759655.html</text:span></text:a></text:p>
      <text:p text:style-name="Text_20_body"><text:a xlink:type="simple" xlink:href="http://kosino-uhtomski.mos.ru" office:name=""><text:span text:style-name="Definition">Управа района Косино-Ухтомски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05T03:25:01Z</meta:creation-date>
    <dc:date>2023-07-05T03:25:01Z</dc:date>
  </office:meta>
</office:document-meta>
</file>