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пожарной-безопасности-на-новый-год"/>Памятка по пожарной безопасности на Новый год<text:bookmark-end text:name="памятка-по-пожарной-безопасности-на-новый-год"/></text:h>
      <text:p text:style-name="First_20_paragraph">11.12.2018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756260.html" office:name=""><text:span text:style-name="Definition">http://kosino-uhtomski.mos.ru/your-safety-and-security/information-emergency/detail/7756260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7:37:36Z</meta:creation-date>
    <dc:date>2023-05-17T07:37:36Z</dc:date>
  </office:meta>
</office:document-meta>
</file>