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обсудили-актуальные-вопросы-в-области-гоичс-на-итоговом-городском-семинаре"/>Специалисты обсудили актуальные вопросы в области ГОиЧС на итоговом городском семинаре<text:bookmark-end text:name="специалисты-обсудили-актуальные-вопросы-в-области-гоичс-на-итоговом-городском-семинаре"/></text:h>
      <text:p text:style-name="First_20_paragraph">06.12.2018</text:p>
      <text:p text:style-name="Text_20_body">Повышение уровня профессиональных знаний специалистов по гражданской обороне, предупреждению и ликвидации чрезвычайных ситуаций и пожарной безопасности органов исполнительной власти, предприятий и организаций Москвы является одним из важных направлений деятельности столичного Департамента по делам гражданской обороны, чрезвычайным ситуациям и пожарной безопасности.</text:p>
      <text:p text:style-name="Text_20_body">С этой целью в Учебно-методическом центре Департамента ГОЧСиПБ Москвы (ул. Живописная, 28) ежеквартально проводятся общегородские семинары для должностных лиц территориальных органов власти, крупных предприятий и организаций Москвы, уполномоченных на решение задач в области гражданской обороны, предупреждения чрезвычайных ситуаций и пожарной безопасности.</text:p>
      <text:p text:style-name="Text_20_body">В 2018 году городские семинары посетили более 800 человек, в том числе 61 специалист из Восточного административного округа.</text:p>
      <text:p text:style-name="Text_20_body">На днях прошел итоговый семинар. В работе семинара принял участие заместитель руководителя Департамента Вагиф Мирмовсум. Перед собравшими выступили начальник отдела Управления гражданской обороны Департамента Виталий Кирюшкин, начальник Инспекции Департамента Олег Шабаев, начальник отдела Управления оперативного планирования и организации деятельности пожарно-спасательных сил Департамента Александр Сорокин, которые рассказали об основных итогах работы в области гражданской обороны, предупреждения и ликвидации чрезвычайных ситуаций, пожарной безопасности в 2018 году.</text:p>
      <text:p text:style-name="Text_20_body">Об организации взаимодействия окружного управления с организациями и предприятиями по вопросам гражданской обороны, предупреждения и ликвидации чрезвычайных ситуаций, обеспечения пожарной безопасности и безопасности людей на водных объектах Зеленограда собравшимся рассказал заместитель начальника Управления по ЗелАО Департамента Александр Ядченко.</text:p>
      <text:p text:style-name="Text_20_body">В завершение заместитель руководителя Департамента В.М. Мирмовсум рассказал участникам семинара об основных задачах Правительства Москвы в области гражданской обороны, защиты населения и территорий от чрезвычайных ситуаций, обеспечения пожарной безопасности и безопасности на водных объектах в 2019 году, а также от имени руководителя Департамента ГОЧСиПБ вручил грамоты лучшим специалистам ГО и ЧС города за активное участие в решении задач по организации гражданской обороны, предупреждению чрезвычайных ситуаций на предприятиях и учреждениях города Москвы, а также пропаганду культуры безопасности жизнедеятельности среди населения по итогам 2018 года. Среди награжденных советник отдела по взаимодействию с населением управы района Богородское Андрей Кучерявенко.</text:p>
      <text:p text:style-name="Text_20_body">По информации Управления по ВАО Департамента ГОЧСиПБ, городские семинары по вопросам ГО и ЧС, вызывают большой интерес у специалистов, помогают им расширить общий кругозор знаний в области гражданской обороны, предупреждения и ликвидации чрезвычайных ситуаций, обеспечения пожарной безопасности, обменяться полезным опытом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47574.html" office:name=""><text:span text:style-name="Definition">http://kosino-uhtomski.mos.ru/your-safety-and-security/information-emergency/detail/774757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23:56:19Z</meta:creation-date>
    <dc:date>2023-10-10T23:56:19Z</dc:date>
  </office:meta>
</office:document-meta>
</file>