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день-без-опасностей"/>День без опасностей<text:bookmark-end text:name="день-без-опасностей"/></text:h>
      <text:p text:style-name="First_20_paragraph">03.12.2018</text:p>
      <text:p text:style-name="Text_20_body">На минувшей неделе в Терлецком парке Восточного округа г. Москвы Управление по ВАО ГУ МЧС России по г. Москве совместно с ГПБУ «Мосприрода» провели акцию для детей «Без опасностей»! На акции присутствовали члены добровольной пожарной дружины.</text:p>
      <text:p text:style-name="Text_20_body">В начале мероприятия сотрудники Мосприроды провели для ребят эколого-просветительскую экскурсию по Терлецкому парку. Участникам рассказали о достопримечательностях Терлецкого парка, каких зверей и птиц здесь можно встретить, об их особенностях и повадках, в том числе о редких и занесенных в Красную книгу Москвы.</text:p>
      <text:p text:style-name="Text_20_body">Терлецкий парк - это особо охраняемая природная территория столицы, животный и растительный мир здесь довольно многообразен и интересен.</text:p>
      <text:p text:style-name="Text_20_body">Подхватив эстафету с увлекательными историями и поучительными рассказами, сотрудники 71 пожарно-спасательной части 23 пожарно-спасательного отряда федеральной противопожарной службы  по г. Москве рассказали о героической профессии пожарного, продемонстрировали пожарную автоцистерну и рассказали о специальном оборудовании, вывозимого к месту вызова на пожарных автомобилях.</text:p>
      <text:p text:style-name="Text_20_body">Далее, сотрудники пожарной охраны перешли к самому главному - напоминанию школьникам о правилах поведения в зимнее время года на льду. После образования ледостава лед используется в качестве сезонных переправ, катание на коньках, санях, лыжах, рыбной ловли.</text:p>
      <text:p text:style-name="Text_20_body">Наряду с положительными сторонами ледостав характеризуется наличием реальных опасностей. Это связано с возможностью падения человека в результате скольжения и получения травмы, неожиданного проламывания льда и попадания в холодную воду или под лед, в прорубь, полынью, трещину, переохлаждение в случае длительного пребывания на льду в холодную погоду.</text:p>
      <text:p text:style-name="Text_20_body">Сотрудники 71 пожарно-спасательной части не ограничились лекциями, они показали, как спасти человека, провалившегося под лед, при помощи конца Александрова, лестницы, а также подручными средствами.</text:p>
      <text:p text:style-name="Text_20_body">Отдельной темой для разговора стало самоспасение и существующие для этих целей приспособлений. «Если вы провалились в ледяную воду, не паникуйте, не делайте резких движений, успокойте дыхание, придерживайтесь за край льда, зовите на помощь. Выбирайтесь на ту сторону льда, откуда пришли, раскиньте руки в стороны и постарайтесь зацепиться за кромку льда, придав телу горизонтальное положение по направлению течения. Выталкивайте свое тело на лед, помогая ногами, опираясь на согнутые в локтях руки. Если лед ломается, все равно не оставляйте попыток выбраться — попытайтесь осторожно налечь грудью на край льда и забросить одну, а потом и другую ноги на лед. Если лед выдержал, перекатываясь, медленно ползите к берегу», - сказал заместитель начальника 71 пожарно-спасательной части майор внутренней службы Александр Веселяшкин.</text:p>
      <text:p text:style-name="Text_20_body">Школьники к практическому занятию отнеслись серьезно. Все внимательно слушали сотрудников МЧС и задавали большое количество вопросов.</text:p>
      <text:p text:style-name="Text_20_body">И дети, и взрослые были благодарны и признательны сотрудникам МЧС Восточного округа г. Москвы и ГПБУ «Мосприрода» и попросили как можно чаще устраивать такие акции!</text:p>
      <text:p text:style-name="Text_20_body">Пресс-служба Управления по ВАО ГУ МЧС России по г. Москве</text:p>
      <text:p text:style-name="Text_20_body"><text:line-break/></text:p>
      <text:p text:style-name="Text_20_body">Адрес страницы: <text:a xlink:type="simple" xlink:href="http://kosino-uhtomski.mos.ru/your-safety-and-security/information-emergency/detail/7736870.html" office:name=""><text:span text:style-name="Definition">http://kosino-uhtomski.mos.ru/your-safety-and-security/information-emergency/detail/7736870.html</text:span></text:a></text:p>
      <text:p text:style-name="Text_20_body"><text:a xlink:type="simple" xlink:href="http://kosino-uhtomski.mos.ru" office:name=""><text:span text:style-name="Definition">Управа района Косино-Ухтомский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3-07-05T03:52:34Z</meta:creation-date>
    <dc:date>2023-07-05T03:52:34Z</dc:date>
  </office:meta>
</office:document-meta>
</file>