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Quotations">
      <style:paragraph-properties fo:margin-left="0.5in" fo:margin-right="0in" fo:text-indent="0in" style:auto-text-indent="false"/>
    </style:style>
    <style:style style:name="P2" style:family="paragraph" style:parent-style-name="Quotations">
      <style:paragraph-properties fo:margin-left="0.5in" fo:margin-right="0in" fo:text-indent="0in" style:auto-text-indent="false"/>
    </style:style>
  </office:automatic-styles>
  <office:body>
    <office:text>
      <text:h text:style-name="Heading_20_3" text:outline-level="3"><text:bookmark-start text:name="выход-на-неокрепший-лед-опасен-для-жизни"/>Выход на неокрепший лед опасен для жизни<text:bookmark-end text:name="выход-на-неокрепший-лед-опасен-для-жизни"/></text:h>
      <text:p text:style-name="First_20_paragraph">28.11.2018</text:p>
      <text:p text:style-name="Text_20_body">Водную систему столицы образует более 1000 водных объектов. К зимним водным объектам, представляющим опасность для населения, относятся места массового выхода людей на лед, места подлёдной рыбной ловли и несанкционированные места выхода на лед людей и выезда техники.</text:p>
      <text:p text:style-name="Text_20_body"><text:a xlink:type="simple" xlink:href="https://kosino-uhtomski.vaonews.ru/wp-content/uploads/sites/9/2018/11/IMG_7952.jpg" office:name=""><text:span text:style-name="Definition"/></text:a></text:p>
      <text:p text:style-name="Text_20_body">Особую опасность представляют период замерзания и вскрытия водоемов, в связи с высокой вероятностью провала людей под лед.</text:p>
      <text:p text:style-name="Text_20_body">Главная структура, обеспечивающая безопасность и спасение людей на воде – МГПСС на водных объектах. На территории ВАО есть две поисково-спасательные станции: ПСС «Косино» и ПСС «Терлецкая».</text:p>
      <text:p text:style-name="Text_20_body">О том, как работают водные спасатели, как не попасть в полынью и что должен делать очевидец происшествия на водном объекте рассказал начальник ПСС «Косино» Дмитрий Чижов:</text:p>
      <text:p text:style-name="P1"><text:span text:style-name="T1">- У спасателей нет «лёгких сезонов», мы работаем в любую погоду. С приходом заморозков на ещё хрупкий лёд выходят рыбаки. Они, по-видимому, думают, что даже одна маленькая пойманная рыбка, куда важнее человеческой жизни. Хотелось бы всем напомнить, что на тонкий, неокрепший лед выходить ЗАПРЕЩЕНО! Во избежание трагических событий необходимо знать, что, как правило, водоемы замерзают неравномерно: сначала у берега, на мелководье, в защищенных от ветра заливах, а затем уже на середине. Выходить на лед можно только тогда, когда его толщина достигает не менее 10 сантиметров в пресной воде. Прочность льда можно определить визуально: лёд голубого цвета – прочный, а прочность льда белого цвета в 2 раза меньше. Лёд, имеющий оттенки серого, матово-белого или желтого цвета является наиболее ненадежным. Такой лёд обрушивается без предупреждающего потрескивания.</text:span></text:p>
      <text:p text:style-name="First_20_paragraph">Заместитель начальника станции Артем Ермолаев добавил:</text:p>
      <text:p text:style-name="P2"><text:span text:style-name="T1">«В холодной воде, температура которой от 0 до 2 градусов по Цельсию, человек может продержаться от 5 до 8 минут (зависит от физического состояния). Но не забывайте, что на вас будет еще и одежда, которая будет тянуть на дно. Кроме того, погибнуть можно просто от холодного шока. Ваша главная задача – аккуратно выбраться на лед. Люди чаще всего тонут как раз тогда, когда начинают паниковать, пытаются забраться на лед, ломают его под собой, быстро теряют силы».</text:span></text:p>
      <text:p text:style-name="First_20_paragraph">Спасатели поисково-спасательных станций совместно с Управлением по ВАО Департамента ГОЧСиПБ в период ледообразования проводят специальные занятия, выступают на уроках ОБЖ, участвуют во внеклассных мероприятиях, где проводят профилактику происшествий на воде, объясняют, как вести себя, если попали в беду, что делать, если стали свидетелем происшествия, а также проводят профилактические беседы с населением восточного округа с раздачей памяток по безопасности на воде.</text:p>
      <text:p text:style-name="Text_20_body"><text:a xlink:type="simple" xlink:href="https://kosino-uhtomski.vaonews.ru/wp-content/uploads/sites/9/2018/11/IMG_6441.jpg" office:name=""><text:span text:style-name="Definition"/></text:a></text:p>
      <text:p text:style-name="Text_20_body">Уважаемые любители зимней подледной ловли, зимних видов спорта на водных объектах, важно помнить и соблюдать основные правила поведения, ведь выполнение элементарных мер предосторожности - залог вашей безопасности!</text:p>
      <text:p text:style-name="Text_20_body"> </text:p>
      <text:p text:style-name="Text_20_body"><text:line-break/></text:p>
      <text:p text:style-name="Text_20_body">Адрес страницы: <text:a xlink:type="simple" xlink:href="http://kosino-uhtomski.mos.ru/your-safety-and-security/information-emergency/detail/7728709.html" office:name=""><text:span text:style-name="Definition">http://kosino-uhtomski.mos.ru/your-safety-and-security/information-emergency/detail/7728709.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5T03:24:29Z</meta:creation-date>
    <dc:date>2023-07-05T03:24:29Z</dc:date>
  </office:meta>
</office:document-meta>
</file>