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заседание-кчс-и-пб-состоялось-в-восточном-округе-столицы"/>Заседание КЧС и ПБ состоялось в Восточном округе столицы  <text:bookmark-end text:name="заседание-кчс-и-пб-состоялось-в-восточном-округе-столицы"/></text:h>
      <text:p text:style-name="First_20_paragraph">28.11.2018</text:p>
      <text:p text:style-name="Text_20_body">Сегодня в конференц-зале Префектуры Восточного административного округа столицы состоялось заседание Комиссии по предупреждению чрезвычайных ситуаций и обеспечению пожарной безопасности.</text:p>
      <text:p text:style-name="Text_20_body"><text:a xlink:type="simple" xlink:href="https://kosino-uhtomski.vaonews.ru/wp-content/uploads/sites/9/2018/11/IMG_4386.jpg" office:name=""><text:span text:style-name="Definition"/></text:a></text:p>
      <text:p text:style-name="Text_20_body">С докладом «О мерах по обеспечению пожарной безопасности на территории округа в осенне-зимний период 2018-2019 годов и в период подготовки и проведения празднования встречи Нового 2019 года и Рождества Христова» выступил заместитель начальника Управления по ВАО ГУ МЧС России по г. Москве полковник внутренней службы Алексей Тарасов.</text:p>
      <text:p text:style-name="Text_20_body">Полковник Тарасов довел до присутствующих статистику пожаров за истекший период 2018 года и сообщил, что информирование населения о мерах пожарной безопасности, является одним из приоритетных направлений в области профилактики пожаров.</text:p>
      <text:p text:style-name="Text_20_body"><text:a xlink:type="simple" xlink:href="https://kosino-uhtomski.vaonews.ru/wp-content/uploads/sites/9/2018/11/IMG_4395.jpg" office:name=""><text:span text:style-name="Definition"/></text:a></text:p>
      <text:p text:style-name="Text_20_body">Также одним из проблемных вопросов с наступлением осенне-зимнего периода остается возможные проникновения посторонних граждан в выселенные и неэксплуатируемые здания, в связи необходимо своевременно принять меры по ограничению доступа в такие здания.</text:p>
      <text:p text:style-name="P1"><text:span text:style-name="T1">«Не стоит забывать и о случаях травмирования граждан в новогодние праздники из-за неправильного применения пиротехники. С целью упорядочения применения населением пиротехнических изделий в соответствии с решением Комиссии Правительства Москвы по предупреждению и ликвидации чрезвычайных ситуаций и обеспечения пожарной безопасности необходимо в каждом районе определить площадки для применения населением бытовой пиротехники», - сказал офицер МЧС.</text:span></text:p>
      <text:p text:style-name="First_20_paragraph">Второй вопрос, который обсудили на КЧС был «О мерах по обеспечению безопасности проживания детей, прибывающих на Общероссийскую Кремлевскую елку в декабре 2018 года», ведь особое внимание уделяется подготовке гостиницы, где ожидается проживание детей, приглашенных на общероссийскую новогоднюю елку в Государственный Кремлевский дворец.</text:p>
      <text:p text:style-name="Text_20_body">По вопросу: «О задачах по обеспечению безопасности населения в местах зимнего отдыха населения ВАО г. Москвы в период зимнего сезона 2018-2019 годов выступил начальник Управления по ВАО Департамента ГОЧСиПБ Еньков С.В.В ходе освещения данной темы были определены меры, которые необходимо принять во избежание несчастных случаев на водоемах округа.</text:p>
      <text:p text:style-name="Text_20_body">Подведя итоги заседания, комиссией были приняты решения, направленные на обеспечение пожарной безопасности жилого сектора, а так же на усиление профилактической работы с населением по предупреждению и ликвидации чрезвычайных ситуаций на территории Восточного административного округа города Москвы в период подготовки и проведения празднования встречи Нового 2016 года и Рождества Христова.</text:p>
      <text:p text:style-name="Text_20_body">Пресс-служба Управления по ВАО ГУ МЧС России по г. Москве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28002.html" office:name=""><text:span text:style-name="Definition">http://kosino-uhtomski.mos.ru/your-safety-and-security/information-emergency/detail/772800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5T03:27:17Z</meta:creation-date>
    <dc:date>2023-07-05T03:27:17Z</dc:date>
  </office:meta>
</office:document-meta>
</file>