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ходя-на-лед---помни-о-безопасности"/>Выходя на лед - помни о безопасности!<text:bookmark-end text:name="выходя-на-лед---помни-о-безопасности"/></text:h>
      <text:p text:style-name="First_20_paragraph">27.11.2018</text:p>
      <text:p text:style-name="Text_20_body">Появившийся на водоемах лед обещает для москвичей множество зимних развлечений - это рыбалка, катание на санках, коньках, лыжах и снегоходах. Но не стоит забывать, что все это при несоблюдении правил безопасности может повлечь за собой трагедию.</text:p>
      <text:p text:style-name="Text_20_body">Очень важно помнить, что водоемы в крупных городах замерзают неравномерно и до наступления крепких и устойчивых морозов выходить на них опасно.</text:p>
      <text:p text:style-name="Text_20_body">Управление МЧС по ВАО напоминает <text:span text:style-name="T1">основные правила нахождения на льду:</text:span></text:p>
      <text:p text:style-name="Text_20_body">- Не стоит выходить на лед без крайней необходимости;</text:p>
      <text:p text:style-name="Text_20_body">- Для безопасного перехода используйте прозрачный лед с зеленоватым оттенком, а лучше ходить проложенными тропами;</text:p>
      <text:p text:style-name="Text_20_body">- Во время движения по льду обходите подозрительные места (снежные насыпи, вымерзшие камыши, темные пятна на льду);</text:p>
      <text:p text:style-name="Text_20_body">- При движении по замерзшему водоему группой необходимо двигаться друг за другом на расстоянии 5-6 метров;</text:p>
      <text:p text:style-name="Text_20_body">- Передвигаясь по льду на лыжах, пользуйтесь проторенной лыжней, а при ее отсутствии отстегните лыжные крепления и снимите с рук петли от палок - это обеспечит свободу движения при попадании под лед.</text:p>
      <text:p text:style-name="Text_20_body">- Кататься на коньках можно по льду, толщина которого не менее 25 см.</text:p>
      <text:p text:style-name="Text_20_body">В случае попадания под лед главное - <text:span text:style-name="T1">не паниковать!</text:span> Аккуратно цепляйтесь за кромки льда и пытайтесь выбираться в ту сторону, откуда вы пришли. Обопритесь на край полыньи и медленно, ложась на живот, наползайте на лед грудью. Для помощи подойдут острые предметы - нож, близлежащие палки или ветки. Выбравшись на сушу, не вставайте на ноги, не бегите! Перекатывайтесь по льду до самого берега, а затем бегите не останавливаясь. Когда окажетесь в теплом месте переоденьтесь в сухую одежду и выпейте горячего чая. При охлаждении или обморожении вызовите скорую помощь.</text:p>
      <text:p text:style-name="Text_20_body">Увидев провалившегося под лед человека, немедленно <text:span text:style-name="T1">обратитесь за помощью по телефону 112.</text:span> Действовать при спасении необходимо решительно и быстро. Помочь вытащить человека из воды могут любые подручные средства - палки, лыжи, ремни, веревки. Бросать их необходимо с расстояния не менее 3-4 метров - ближе подходить опасно! Продвигаться по льду следует ползком, широко раскинув руки и ноги. После спасения окажите первую помощь пострадавшему - переоденьте его в сухую одежду, предварительно растерев спиртом, напоите горячим чаем! Ни в коем случае не давайте алкоголь - это может привести к летальному исходу!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25517.html" office:name=""><text:span text:style-name="Definition">http://kosino-uhtomski.mos.ru/your-safety-and-security/information-emergency/detail/772551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5:20Z</meta:creation-date>
    <dc:date>2023-05-19T08:35:20Z</dc:date>
  </office:meta>
</office:document-meta>
</file>