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ао--3-место-среди-административных-округов-столицы-по-пожарно-спасательному-спорту"/>ВАО- 3 место среди административных округов столицы по пожарно-спасательному спорту!<text:bookmark-end text:name="вао--3-место-среди-административных-округов-столицы-по-пожарно-спасательному-спорту"/></text:h>
      <text:p text:style-name="First_20_paragraph">27.11.2018</text:p>
      <text:p text:style-name="Text_20_body">В минувшие выходные состоялся «Открытый Межрегиональный детский Кубок по пожарно-спасательному спорту на приз почетного председателя РОО «СФПС» Александрова В.В.», который проходил в г. Павловский Посад.</text:p>
      <text:p text:style-name="Text_20_body"><text:a xlink:type="simple" xlink:href="https://kosino-uhtomski.vaonews.ru/wp-content/uploads/sites/9/2018/11/WhatsApp-Image-2018-11-27-at-08.38.34.jpeg" office:name=""><text:span text:style-name="Definition"/></text:a></text:p>
      <text:p text:style-name="Text_20_body">Спортсмены состязались в двух видах пожарно-спасательного спорта: преодолении 100-метровой полосы с препятствиями и подъеме по штурмовой лестнице.</text:p>
      <text:p text:style-name="Text_20_body"><text:a xlink:type="simple" xlink:href="https://kosino-uhtomski.vaonews.ru/wp-content/uploads/sites/9/2018/11/WhatsApp-Image-2018-11-27-at-08.38.13.jpeg" office:name=""><text:span text:style-name="Definition"/></text:a></text:p>
      <text:p text:style-name="Text_20_body">Среди административных округов г. Москвы, команда ВАО заняла 3 место!</text:p>
      <text:p text:style-name="Text_20_body">Управление по ВАО Главного управления МЧС России по г. Москве поздравляет наших спортсменов и желаем новых побед!</text:p>
      <text:p text:style-name="Text_20_body"> </text:p>
      <text:p text:style-name="Text_20_body"> </text:p>
      <text:p text:style-name="Text_20_body">Пресс-служба Управления по ВАО ГУ МЧС России по г. Москве</text:p>
      <text:p text:style-name="Text_20_body"> 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724437.html" office:name=""><text:span text:style-name="Definition">http://kosino-uhtomski.mos.ru/your-safety-and-security/information-emergency/detail/7724437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5:27:59Z</meta:creation-date>
    <dc:date>2023-07-04T15:27:59Z</dc:date>
  </office:meta>
</office:document-meta>
</file>