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курсия-в-пожарную-часть"/>Экскурсия в пожарную часть<text:bookmark-end text:name="экскурсия-в-пожарную-часть"/></text:h>
      <text:p text:style-name="First_20_paragraph">22.11.2018</text:p>
      <text:p text:style-name="Text_20_body">В рамках Года культуры безопасности МЧС России в 110 пожарно-спасательную часть пришли на экскурсию школьники и члены добровольной пожарной дружины.</text:p>
      <text:p text:style-name="Text_20_body"><text:a xlink:type="simple" xlink:href="https://kosino-uhtomski.vaonews.ru/wp-content/uploads/sites/9/2018/11/2.jpeg" office:name=""><text:span text:style-name="Definition"/></text:a></text:p>
      <text:p text:style-name="Text_20_body">Хочется отметить, что члены добровольной пожарной дружины всегда охотно принимают участие в жизни пожарного гарнизона Восточного административного округа  г. Москвы.</text:p>
      <text:p text:style-name="Text_20_body">В роли экскурсовода выступил начальник части - Николай Николаевич Угрюмов. В своей работе он уделяет внимание не только физической и теоретической подготовке личного состава, но и охотно занимается повышением уровня культуры безопасности у подрастающих жителей округа. Показывая ребятам помещения части, Николай Николаевич рассказал об истории пожарной службы, которая насчитывает не одну сотню лет. Офицер повествовал детям, с помощью чего побеждали огонь бойцы в те времена, когда команды мчались на пожар не на современных автомобилях, а на конных обозах. Все слушали рассказ огнеборца с неподдельным интересом.</text:p>
      <text:p text:style-name="Text_20_body"><text:a xlink:type="simple" xlink:href="https://kosino-uhtomski.vaonews.ru/wp-content/uploads/sites/9/2018/11/4.jpeg" office:name=""><text:span text:style-name="Definition"/></text:a></text:p>
      <text:p text:style-name="Text_20_body">Школьников интересовало все – как осуществляется вызов и выезд к месту пожара, что входит в амуницию пожарного, как проходят тренировки и занятия в подразделениях, какими качествами должен обладать пожарный и как им стать.</text:p>
      <text:p text:style-name="Text_20_body"><text:a xlink:type="simple" xlink:href="https://kosino-uhtomski.vaonews.ru/wp-content/uploads/sites/9/2018/11/5.jpg" office:name=""><text:span text:style-name="Definition"/></text:a></text:p>
      <text:p text:style-name="Text_20_body">Затем ребятам предложили ознакомиться с комплектацией пожарных машин и даже побывать в кабинах автомобилей. Гостям рассказали об их основных характеристиках, показали пожарное снаряжение, применяемое при тушении пожаров и проведении аварийно-спасательных работ.</text:p>
      <text:p text:style-name="Text_20_body">Также участникам экскурсии рассказали, как можно самостоятельно потушить небольшое возгорание и напомнили им, как правильно пользоваться огнетушителем. Особое внимание школьников и членов добровольной пожарной дружины акцентировали на необходимости соблюдения правил пожарной безопасности в быту. Использование неисправных электроприборов, забытая пища на плите – все это может стать причиной пожара.</text:p>
      <text:p text:style-name="Text_20_body">Радости детей не было предела, когда им дали возможность попробовать себя в роли пожарного и принять участие в тушении условного загорания.</text:p>
      <text:p text:style-name="Text_20_body">Дети и сопровождающие их педагоги, а также членыдобровольной пожарной дружины  в ходе мероприятия узнали много нового о работе пожарных, получили массу положительных эмоций и поблагодарили 110  пожарно-спасательную часть за проведенную экскурсию.</text:p>
      <text:p text:style-name="Text_20_body"> </text:p>
      <text:p text:style-name="Text_20_body"> </text:p>
      <text:p text:style-name="Text_20_body">Пресс-служба Управления по ВАО ГУ МЧС России по г. Москве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715416.html" office:name=""><text:span text:style-name="Definition">http://kosino-uhtomski.mos.ru/your-safety-and-security/information-emergency/detail/7715416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2T06:50:20Z</meta:creation-date>
    <dc:date>2023-06-02T06:50:20Z</dc:date>
  </office:meta>
</office:document-meta>
</file>