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т-восточного-округа-г.-москвы---первые"/>СПТ Восточного округа г. Москвы  - первые!<text:bookmark-end text:name="спт-восточного-округа-г.-москвы---первые"/></text:h>
      <text:p text:style-name="First_20_paragraph">20.11.2018</text:p>
      <text:p text:style-name="Text_20_body">В столичном гарнизоне пожарной охраны завершился конкурс на лучшую службу пожаротушения. Подполковник внутренней службы Роман Хохлов и майор внутренней службы Андрей Сошников представляли Восточный округ на данном конкурсе.</text:p>
      <text:p text:style-name="Text_20_body"><text:a xlink:type="simple" xlink:href="https://kosino-uhtomski.vaonews.ru/wp-content/uploads/sites/9/2018/11/775A9374.jpg" office:name=""><text:span text:style-name="Definition"/></text:a></text:p>
      <text:p text:style-name="Text_20_body">Сотрудники СПТ осуществляют руководство тушением пожаров и проведением аварийно-спасательных работ, в том числе и работой на пожарах повышенного ранга сложности. На месте оперативных событий СПТ организовывается работа оперативного штаба пожаротушения.</text:p>
      <text:p text:style-name="Text_20_body">Приезжая к месту происшествия не первыми, а уже после проведения разведки прибывшими ранее отделениями, эти люди бросаются в схватку с огненной стихией. Их руководство тушением пожара происходит не из кабинета, а из самого пекла трагедии, именно они ведут за собой бойцов пожарно-спасательных частей, чтобы протянуть руку помощи тем, кто оказался в огненной ловушке и победить пламя.</text:p>
      <text:p text:style-name="Text_20_body"><text:a xlink:type="simple" xlink:href="https://kosino-uhtomski.vaonews.ru/wp-content/uploads/sites/9/2018/11/775A9382.jpg" office:name=""><text:span text:style-name="Definition"/></text:a></text:p>
      <text:p text:style-name="Text_20_body">Роман Хохлов родился в Московской области, в городе Коломна и сразу после школы поступил в Ивановское пожарно-техническое училище. Все детство воспитывался в семье офицеров, поэтому Роману было на кого ровняться, и он еще в совсем раннем возрасте решил стать пожарным. После окончания школы Роман поступил в Ивановское пожарно-техническое училище.</text:p>
      <text:p text:style-name="Text_20_body">Андрей Сошников родился и вырос в Москве и так же после окончания школы пошел в Ивановское пожарно-техническое училище. Андрей всегда мечтал стать офицером и его мечта осуществилась.</text:p>
      <text:p text:style-name="Text_20_body"><text:a xlink:type="simple" xlink:href="https://kosino-uhtomski.vaonews.ru/wp-content/uploads/sites/9/2018/11/775A9379.jpg" office:name=""><text:span text:style-name="Definition"/></text:a></text:p>
      <text:p text:style-name="Text_20_body">По окончании учебного заведения Роман и Андрей стали сотрудниками пожарной охраны.</text:p>
      <text:p text:style-name="Text_20_body">За успехи в службе подполковник Роман Хохлов имеет ряд ведомственных наград, среди которых медалиМЧС России «За отличие в службе», «Маршал Василий Чуйков», «Участник ликвидации лесоторфяных пожаров 2010г.», нагрудные знаки «Участник ликвидации ЧС», «За отличие в ликвидации ЧС».</text:p>
      <text:p text:style-name="Text_20_body">В повседневной жизни Роман увлекается путешествиями, спортом, рыбалкой. В детстве неоднократно выигрывал спортивные турниры. Играет за сборную МЧС ВАО по футболу.</text:p>
      <text:p text:style-name="Text_20_body"><text:a xlink:type="simple" xlink:href="https://kosino-uhtomski.vaonews.ru/wp-content/uploads/sites/9/2018/11/775A9465.jpg" office:name=""><text:span text:style-name="Definition"/></text:a></text:p>
      <text:p text:style-name="Text_20_body">За многолетнюю самоотверженную службу в пожарной охране майор Андрей Сошников удостоен множеств наград, среди которых медали МЧС России «За отличие в службе», «Маршал Василий Чуйков», «Участник ликвидации лесоторфяных пожаров 2010г.», а также знак отличия «Лучший работник пожарной охраны».</text:p>
      <text:p text:style-name="Text_20_body">В свободное от службы время Андрей увлекается командными видами спорта, а также тренирует подрастающее поколение в восточных единоборствах, а также любит футбол и играет за сборную МЧС ВАО.</text:p>
      <text:p text:style-name="Text_20_body">Служба пожаротушения – это высокопрофессиональные огнеборцы. На счету Романа и Андрея не одна спасенная жизнь, тушение сложнейших пожаров. В СПТ служат решительные и смелые люди, они умеют не только грамотно руководить личным составом пожарно-спасательных подразделений, но и в сложной обстановке брать всю ответственность на себя, принимать руководство и возглавлять работу на самых опасных участках.</text:p>
      <text:p text:style-name="Text_20_body">Весь личный состав МЧС Восточного округа столицы поздравляет Романа и Андрея с заслуженной победой!</text:p>
      <text:p text:style-name="Text_20_body"> </text:p>
      <text:p text:style-name="Text_20_body"> </text:p>
      <text:p text:style-name="Text_20_body"> </text:p>
      <text:p text:style-name="Text_20_body">Пресс-служба Управления по ВАО ГУ МЧС России по г. Москве</text:p>
      <text:p text:style-name="Text_20_body"> </text:p>
      <text:p text:style-name="Text_20_body">Фото: Игорь Герасёв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710051.html" office:name=""><text:span text:style-name="Definition">http://kosino-uhtomski.mos.ru/your-safety-and-security/information-emergency/detail/7710051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2T15:09:04Z</meta:creation-date>
    <dc:date>2024-09-02T15:09:04Z</dc:date>
  </office:meta>
</office:document-meta>
</file>