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ддс-управления-по-вао-гу-мчс-россии-по-г.-москве-первые"/>ЕДДС Управления по ВАО ГУ МЧС России по г. Москве – первые!!!<text:bookmark-end text:name="еддс-управления-по-вао-гу-мчс-россии-по-г.-москве-первые"/></text:h>
      <text:p text:style-name="First_20_paragraph">14.11.2018</text:p>
      <text:p text:style-name="Text_20_body">Восточный административный округ г. Москвы — один из самых крупных административных округов столицы. Он включает в себя 16 районов и занимает 14,3 % территории города.</text:p>
      <text:p text:style-name="Text_20_body">Для реагирования на экстренные выезды создана единая дежурная диспетчерская служба (ЕДДС). Они принимают обращения от населения и организаций сообщений о любых происшествиях и чрезвычайных ситуациях, которые несут угрозу нормального жизнеобеспечения людей. ЕДДС всегда функционирует в круглосуточном режиме, и при этом, после сообщения о происшествии они   немедленно приступают к экстренным действиям по предотвращению и (или) ликвидации чрезвычайной ситуации, после получения необходимых данных.</text:p>
      <text:p text:style-name="Text_20_body">В ЕДДС служат самые обычные люди, которые на своих рабочих местах принимают оперативную информацию, обрабатывают ее, высылают силы и средства. От качества работы и добросовестности, которых зависит очень многое в реагировании на происшествия.</text:p>
      <text:p text:style-name="Text_20_body">Руководит ЕДДС Восточного округа г. Москвы- подполковник внутренней службы Музалев Иван Николаевич, который служит в системе МЧС 24 года. Под его руководством, по итогам городского смотр-конкурса «На лучшую единую дежурно-диспетчерскую службу» ЕДДС Восточного административного округа заняла первое место!!!</text:p>
      <text:p text:style-name="Text_20_body">«Конкурс проводится ежегодно в целях повышения готовности органов повседневного управления к реагированию на чрезвычайные ситуации, стимулирования профессиональной деятельности, обобщения и распространения опыта администраций управ по вопросам создания, функционирования и развития единых дежурно-диспетчерских служб. Наша служба заняла первое место, Это еще раз говорит о слаженной, скоординированной и оперативной работе нашей ЕДДС. За девять месяцев текущего года в диспетчерскую службу поступило свыше полутора тысяч заявок от жителей округа и организаций, каждая из которых была обработана в соответствии с требованиями нормативных актов и приняты соответствующие меры. В течение текущего года проведена значительная работа по внедрению программы «Безопасный город». Мы продолжаем служить на благо нашего населения!», - сказал Иван Николаевич Музалев.</text:p>
      <text:p text:style-name="Text_20_body">Ну а мы, в свою очередь, поздравляем нашу ЕДДС и желаем новых побед!!!</text:p>
      <text:p text:style-name="Text_20_body">Пресс-служба Управления по ВАО ГУ МЧС России по г. Москве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696379.html" office:name=""><text:span text:style-name="Definition">http://kosino-uhtomski.mos.ru/your-safety-and-security/information-emergency/detail/769637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17:34:21Z</meta:creation-date>
    <dc:date>2023-10-10T17:34:21Z</dc:date>
  </office:meta>
</office:document-meta>
</file>