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сс-ланч-с-юными-журналистами"/>Пресс-ланч с юными журналистами<text:bookmark-end text:name="пресс-ланч-с-юными-журналистами"/></text:h>
      <text:p text:style-name="First_20_paragraph">09.11.2018</text:p>
      <text:p text:style-name="Text_20_body">Сегодня заместитель начальника 2 регионального отдела надзорной деятельности и профилактической работы Управления по ВАО ГУ МЧС России по г. Москве подполковник внутренней службы Сергей Александрович Савинков встретился с юными журналистами из школы ГБОУ Г. Москвы «Школа №1748 «Вертикаль».</text:p>
      <text:p text:style-name="Text_20_body">На пресс-ланче юные журналисты попросили рассказать о том, что такое надзорная деятельность и профилактическая работа, чем занимаются сотрудники отдела. Спикер рассказал, что государственный пожарный надзор призван поддерживать высокий уровень пожарной безопасности в стране путем проведения обследований и проверок противопожарного состояния населенных пунктов, предприятий и организаций. Сотрудники региональных отделов надзорной деятельности и профилактической работы проводят огромную профилактическую работу среди населения. Особое внимание, уделяя детям и воспитанию в них культуры пожарной безопасности, проводя интерактивные игры, викторины, различные мероприятия.</text:p>
      <text:p text:style-name="Text_20_body">Также, школьников очень интересовало, выезжают ли сотрудники отдела на пожар, бывает ли им там страшно. Спросили и о том, как Сергей Александрович выбрал такую профессию. Офицер МЧС России ответил на все вопросы и рассказал, что с детства воспитывался в семье офицеров – достойный пример родителей с малых лет сыграл немаловажную роль в выборе профессии. О своем выборе он ни разу не пожалел.</text:p>
      <text:p text:style-name="Text_20_body">Затем юные журналисты и Сергей Александрович обсудили вопросы, связанные с осенне-зимним пожароопасным периодом.</text:p>
      <text:p text:style-name="Text_20_body">«Ежегодно с наступлением осенне-зимнего периода увеличивается количество пожаров в жилом секторе. Основной причиной пожаров, происходящих в жилье в этот период, является человеческий фактор, а чаще всего нарушение правил эксплуатации электроотопительного оборудования и печного отопления», - отметил Сергей Александрович Савинков.</text:p>
      <text:p text:style-name="Text_20_body">Ребята также попросили рассказать, что делать, если случился пожар. «Если у вас или у ваших соседей случился пожар, главное не паниковать и сразу же вызвать пожарную охрану по телефонам 01 и 101. Если горят электрические приборы или проводка, необходимо их обесточить. В случае возникновения пожара в одной из комнат, плотно закройте двери горящей комнаты - это помешает огню распространиться по всей квартире. Уплотните дверь мокрыми подручными материалами, чтобы предотвратить проникновение дыма в остальные помещения», - объяснил подполковник МЧС.</text:p>
      <text:p text:style-name="Text_20_body">Также в связи с приближающимися новогодними праздниками Сергей Александрович напомнил ребятам правила использования пиротехнических изделий и электрических новогодних гирлянд.</text:p>
      <text:p text:style-name="Text_20_body">После беседы, подполковник МЧС показал юным журналистам свою коллекцию моделей пожарных машин и шевронов, среди них встречаются очень редкие экземпляры. Дети были в восторге!</text:p>
      <text:p text:style-name="Text_20_body">Поблагодарив Савинкова Сергея Александровича, юные журналисты пообещали написать большую статью и рассказать всем своим родным и друзьям о том, как важно соблюдать правила пожарной безопасности!</text:p>
      <text:p text:style-name="Text_20_body">Пресс-служба Управления по ВАО ГУ МЧС России по г. Москве.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687169.html" office:name=""><text:span text:style-name="Definition">http://kosino-uhtomski.mos.ru/your-safety-and-security/information-emergency/detail/768716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02:04:27Z</meta:creation-date>
    <dc:date>2023-05-27T02:04:27Z</dc:date>
  </office:meta>
</office:document-meta>
</file>