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жарная-безопасность-для-малого-бизнеса"/>Пожарная безопасность для малого бизнеса<text:bookmark-end text:name="пожарная-безопасность-для-малого-бизнеса"/></text:h>
      <text:p text:style-name="First_20_paragraph">08.11.2018</text:p>
      <text:p text:style-name="Text_20_body">В Центре услуг для бизнеса по Восточному административному округу г. Москвы состоялся семинар, посвященный обеспечению пожарной безопасности и надзорной деятельности на объектах малого бизнеса.</text:p>
      <text:p text:style-name="Text_20_body">Провел семинар заместитель начальника 2 регионального отдела надзорной деятельности и профилактической работы Управления по ВАО Главного управления МЧС России по г. Москве подполковник внутренней службы Сергей Александрович Савинков.</text:p>
      <text:p text:style-name="Text_20_body">В своем выступлении офицер МЧС России затронул вопросы по подготовке к проверкам пожарного надзора. Подразделами семинарского занятия стали актуальные требования надзора МЧС России, административные регламенты проверок юридических лиц в области пожарной безопасности, защита прав юридических лиц при осуществлении Государственного пожарного надзора.</text:p>
      <text:p text:style-name="Text_20_body">Также, Сергей Александрович рассказал об организационных мероприятиях по обеспечению пожарной безопасности на объектах - это порядок обучения мерам пожарной безопасности, виды и содержание противопожарных инструктажей, требования к инструкциям о мерах пожарной безопасности, условия соответствия систем пожарной безопасности объекта требованиям технического регламента, обеспечение подлежащего пожарного режима на объекте, разработка организационной документации, а также должностные обязанности и порядок их исполнения.</text:p>
      <text:p text:style-name="Text_20_body">В заключении спикер рассказал о  современных технологиях и средствах пожаротушения и системах сигнализации.</text:p>
      <text:p text:style-name="Text_20_body">По итогам семинара, Сергей Александрович Савенков дал необходимые рекомендации участникам занятия по усовершенствованию осуществляемых мер на данной категории объектов по обеспечению пожарной безопасности.</text:p>
      <text:p text:style-name="Text_20_body">Пресс-служба Управления по ВАО ГУ МЧС России по г. Москве</text:p>
      <text:p text:style-name="Text_20_body"><text:line-break/></text:p>
      <text:p text:style-name="Text_20_body">Адрес страницы: <text:a xlink:type="simple" xlink:href="http://kosino-uhtomski.mos.ru/your-safety-and-security/information-emergency/detail/7685094.html" office:name=""><text:span text:style-name="Definition">http://kosino-uhtomski.mos.ru/your-safety-and-security/information-emergency/detail/7685094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4T15:33:28Z</meta:creation-date>
    <dc:date>2023-07-04T15:33:28Z</dc:date>
  </office:meta>
</office:document-meta>
</file>