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е-спасатели-более-трех-тысяч-раз-вылетали-и-выезжали-на-помощь"/>Московские спасатели более трех тысяч раз вылетали и выезжали на помощь<text:bookmark-end text:name="московские-спасатели-более-трех-тысяч-раз-вылетали-и-выезжали-на-помощь"/></text:h>
      <text:p text:style-name="First_20_paragraph">07.11.2018</text:p>
      <text:p text:style-name="Text_20_body">В Департаменте ГОЧСиПБ подвели итоги деятельности за октябрь 2018 года.</text:p>
      <text:p text:style-name="Text_20_body">Специалисты пожарно-спасательных подразделений столицы выезжали на происшествия 2879 раз за месяц. Из них на пожары совершено 938 выездов, на ликвидацию последствий ДТП - 89. Всего в октябре спасено 14 человек, девяти пострадавшим оказана помощь.</text:p>
      <text:p text:style-name="Text_20_body">Экипажами санитарных вертолетов Московского авиационного центра осуществлено 850 вылетов. В медицинское учреждение города госпитализировано 48 человек.</text:p>
      <text:p text:style-name="Text_20_body">На акватории столицы в октябре спасено пять человек.</text:p>
      <text:p text:style-name="Text_20_body">Так, в Терлецком лесопарке спасатель ПСС «Терлецкая» Восточного округа столицы Никита Чусовитин заметил в 10 метрах от берега водоема №2 тонущего человека. Он по рации немедленно объявил спасательную тревогу и подал пострадавшему «конец Александрова». Когда на подмогу подоспел второй спасатель, Чусовитин, на страховочном конце, прыгнул в воду и вытащил мужчину на берег. Там пострадавшему оказали первую помощь и передали прибывшей бригаде скорой медицинской помощи. О причинах падения в воду потерпевший ничего не рассказал.</text:p>
      <text:p text:style-name="Text_20_body">Сотрудники Управления по ВАО Департамента ГОЧСиПБ предупреждают, что несоблюдение правил безопасности на водных объектах в осенне-зимний период часто становится причиной гибели и травматизма людей.</text:p>
      <text:p text:style-name="Text_20_body">Также в октябре Московской городской поисково-спасательной службой на воде проведены две аварийно-спасательные работы по обследованию дебаркадера в Кожухово и водолазные работы в Лианозовском пруду.</text:p>
      <text:p text:style-name="Text_20_body">В настоящее время спасатели Москвы активно готовятся к зиме. Они отрабатывают навыки управления судами на воздушных подушках, тренируются вытаскивать провалившихся под лед людей и оказывать им первую помощь.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83394.html" office:name=""><text:span text:style-name="Definition">http://kosino-uhtomski.mos.ru/your-safety-and-security/information-emergency/detail/768339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23:18:09Z</meta:creation-date>
    <dc:date>2023-06-05T23:18:09Z</dc:date>
  </office:meta>
</office:document-meta>
</file>