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ям-о-безопасности"/>Детям о безопасности<text:bookmark-end text:name="детям-о-безопасности"/></text:h>
      <text:p text:style-name="First_20_paragraph">01.11.2018</text:p>
      <text:p text:style-name="Text_20_body">В рамках Года культуры безопасности МЧС России и в целях профилактики пожарной безопасности в ГБОУ города Москвы «Школа №1852» сотрудники 3 отдела надзорной деятельности и профилактической работы Управления по ВАО ГУ МЧС России по г. Москве провели уроки с детишками в детском саду.</text:p>
      <text:p text:style-name="Text_20_body"><text:a xlink:type="simple" xlink:href="https://kosino-uhtomski.vaonews.ru/wp-content/uploads/sites/9/2018/11/IMG_4915-e1541084296455.jpg" office:name=""><text:span text:style-name="Definition"/></text:a></text:p>
      <text:p text:style-name="Text_20_body">В игровой форме инспекторы рассказали об опасностях, которые могут произойти в результате неосторожного обращения с огнем, а также о том, как правильно себя вести в случае возникновения пожара.</text:p>
      <text:p text:style-name="Text_20_body">Дети зачастую не знают, к чему может привести их опасная игра с огнем и что надо делать во время пожара. Поэтому очень важно рассказать ребятам о пожарной безопасности, как не допустить возникновения пожара и их действия, если пожар всё же произошел.</text:p>
      <text:p text:style-name="Text_20_body">Подобные встречи в Восточном округе столице проходят регулярно. Юным воспитанникам детских садов при помощи наглядной агитации, детских рисунков, демонстрации мультфильмов рассказывают о правилах безопасного поведения дома, на улице, в детском саду, на природе, в любой повседневный момент привычной детской жизни, прививая детям культуру безопасного поведения.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74343.html" office:name=""><text:span text:style-name="Definition">http://kosino-uhtomski.mos.ru/your-safety-and-security/information-emergency/detail/767434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2:25:31Z</meta:creation-date>
    <dc:date>2023-07-01T12:25:31Z</dc:date>
  </office:meta>
</office:document-meta>
</file>