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вао-прошел-смотр-конкурс-учебно-консультационных-пунктов-по-гражданской-обороне"/>В ВАО прошел смотр-конкурс учебно-консультационных пунктов по гражданской обороне<text:bookmark-end text:name="в-вао-прошел-смотр-конкурс-учебно-консультационных-пунктов-по-гражданской-обороне"/></text:h>
      <text:p text:style-name="First_20_paragraph">24.10.2018</text:p>
      <text:p text:style-name="Text_20_body">В Восточном административном округе завершился ежегодный смотр-конкурс на лучший учебно-консультационный пункт (УКП) по гражданской обороне и чрезвычайным ситуациям.</text:p>
      <text:p text:style-name="Text_20_body">Основная цель создания УКП – научить неработающих граждан грамотно действовать по сигналам оповещения, при угрозе и в условиях чрезвычайной ситуации, оказывать первую помощь и изготавливать простейшие средства защиты органов дыхания.</text:p>
      <text:p text:style-name="Text_20_body">Для организации и проведения смотра-конкурса была создана комиссия, которая определила лучшее УКП округа. В ее состав входили заместитель префекта ВАО Максим Коваль, заместитель начальника Управления по ВАО Департамента ГОЧСиПБ Леонид Харченко, заместитель начальника Управления по ВАО ГУ МЧС России по г.Москве Сергей Хрулев, специалист Дирекции заказчика жилищно-коммунального хозяйства и благоустройства ВАО и сотрудники Управления по ВАО Департамента ГОЧСиПБ.</text:p>
      <text:p text:style-name="Text_20_body">Всего в смотре-конкурсе принимали участие 16 учебно-консультационных пунктов, созданных на базе ГБУ «Жилищник».</text:p>
      <text:p text:style-name="Text_20_body">Для организации занятий в УКП должны использоваться технические средства обучения и наглядная агитация: оформленные стенды с информацией по гражданской обороне и чрезвычайным ситуациям, способах защиты при возникновении ЧС, сигналам оповещения и действиям по этим сигналам, порядку и правилам проведения эвакуационных мероприятий, способам изготовления простейших средств защиты органов дыхания и кожи, оказанию само- и взаимопомощи при чрезвычайных ситуациях.</text:p>
      <text:p text:style-name="Text_20_body">Также, все УКП должны быть оснащены противогазами взрослыми и детскими, респираторами, бытовыми дозиметрами, ватно-марлевыми повязками, индивидуальными аптечками, индивидуальными противохимическими пакетами, образцами огнетушителей.</text:p>
      <text:p text:style-name="Text_20_body">В ходе смотра-конкурса оценивались качество и полнота документации, наличие учебно-методической литературы, техническая оснащенность УКП, количество консультаций и количество обученного населения в 2018 году.</text:p>
      <text:p text:style-name="Text_20_body">Лучшим в округе был признан учебно-консультационный пункт ГБУ «Жилищник» района Ивановское.</text:p>
      <text:p text:style-name="Text_20_body">- Проведение занятий в УКП дают возможность неработающему населению получить твердые знания и практические навыки в области защиты от опасностей, возникающих при чрезвычайных ситуациях природного и техногенного характера. Мы рассказываем жителям не только о действиях в условиях чрезвычайных ситуаций, но и об истории образования гражданской обороны. Отвечаем на многочисленные вопросы. Наше УКП с начала 2018 года посетило более 300 жителей района, - рассказала начальник УКП района Ивановское Ольга Гусакова.</text:p>
      <text:p text:style-name="Text_20_body">Второе место присуждено УКП ГБУ «Жилищник» района Метрогородок и третье место досталось УКП ГБУ «Жилищник» района Перово.</text:p>
      <text:p text:style-name="Text_20_body"><text:line-break/></text:p>
      <text:p text:style-name="Text_20_body">Адрес страницы: <text:a xlink:type="simple" xlink:href="http://kosino-uhtomski.mos.ru/your-safety-and-security/information-emergency/detail/7653864.html" office:name=""><text:span text:style-name="Definition">http://kosino-uhtomski.mos.ru/your-safety-and-security/information-emergency/detail/7653864.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1T09:39:35Z</meta:creation-date>
    <dc:date>2023-06-21T09:39:35Z</dc:date>
  </office:meta>
</office:document-meta>
</file>