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о-тактические-учения-на-востоке-столицы"/>Пожарно-тактические учения на Востоке столицы<text:bookmark-end text:name="пожарно-тактические-учения-на-востоке-столицы"/></text:h>
      <text:p text:style-name="First_20_paragraph">22.10.2018</text:p>
      <text:p text:style-name="Text_20_body">На минувшей неделе в Восточном округе столицы прошло пожарно-тактическое учение по тушению пожара и проведению связанных с ним первоочередных аварийно-спасательных работ в здании лечебного корпуса ГБУ ПНИ-22.</text:p>
      <text:p text:style-name="Text_20_body">Цель учений – тренировка личного состава пожарных и спасательных подразделений действиям по ликвидации пожара и проведения аварийно-спасательных работ на объектах здравоохранения; тренировка пожарно-спасательных подразделений, администрации объекта и служб города по взаимодействию при ликвидации пожара и ЧС.</text:p>
      <text:p text:style-name="Text_20_body">По замыслу учений, в одной из палат на 3 этаже административно-лечебного корпуса возникает пожар. Срабатывает дымовой пожарный извещатель. Огонь быстро развивается по отделке помещения, принимает открытую форму, создается угроза перехода огня на вышележащий этаж и коридор здания. Ситуация осложняется наличием большого количества людей в здании, в том числе маломобильных. В соседних палатах остаются люди, отрезанные зоной задымления от путей эвакуации.</text:p>
      <text:p text:style-name="Text_20_body">Прибыв к месту условного пожара, после проведенной разведки руководитель тушения пожара поставил задачу по спасению людей из окон 3 и 4 этажей при помощи автолестницы и ручной выдвижной трехколенной лестницы. Одновременно с этим к главному входу прокладывается магистральная линия, звеном ГДЗС подается ствол на тушение условного пожара и организуется проверка помещений 3-го и 4-го этажей на наличие людей.</text:p>
      <text:p text:style-name="Text_20_body">Эвакуировав пострадавших в безопасную зону на чистый воздух, пожарные передали условных пострадавших наряду скорой медицинской помощи.</text:p>
      <text:p text:style-name="Text_20_body">Для проведения учений были использованы 2 автоцистерны, автолестница, автомобиль газодымозащитной службы, аварийно-спасательный автомобиль АСА АСО № 5 ГКУ «ПСЦ» и привлечены дежурные службы объекта. Замысел учений, его цели и задачи личным составом были выполнены, все привлеченные силы и средства прибыли к месту учений, организована работа штаба пожаротушения.</text:p>
      <text:p text:style-name="Text_20_body">Руководитель учений – Олег Лисин, заместитель начальника 23 пожарно-спасательного отряда Федеральной противопожарной службы по г. Москве отметил, что учение было проведено на достойном уровне, силы и средства Восточного округа г. Москвы готовы к оперативному реагированию на возможные чрезвычайные ситуации, а всем участникам была поставлена положительная оценка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49594.html" office:name=""><text:span text:style-name="Definition">http://kosino-uhtomski.mos.ru/your-safety-and-security/information-emergency/detail/764959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12:25:10Z</meta:creation-date>
    <dc:date>2023-07-01T12:25:10Z</dc:date>
  </office:meta>
</office:document-meta>
</file>