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восточного-округа-посетили-защитное-сооружение"/>Школьники Восточного округа посетили защитное сооружение<text:bookmark-end text:name="школьники-восточного-округа-посетили-защитное-сооружение"/></text:h>
      <text:p text:style-name="First_20_paragraph">19.10.2018</text:p>
      <text:p text:style-name="Text_20_body">В рамках проведения месячника гражданской обороны работники Государственного унитарного предприятия города Москвы «Специальное предприятие при Правительстве Москвы» (ГУП «СППМ») совместно с Департаментом ГОЧСиПБ проводят экскурсии в защитных сооружениях гражданской обороны столицы.</text:p>
      <text:p text:style-name="Text_20_body">В Восточном округе в защитном сооружении района Северное Измайлово прошла познавательная экскурсия для учащихся ГБОУ «Школа № 399». Как устроено одно из сотен защитных сооружений Москвы ребятам рассказал инженер по наладке и испытаниям ГУП «СППМ» Владимир Саблин.</text:p>
      <text:p text:style-name="Text_20_body">Встреча началась с рассказа о защитных сооружениях гражданской обороны, их предназначении, классификации по видам и назначению, необходимому оснащению:</text:p>
      <text:p text:style-name="Text_20_body">«Надежность защиты в убежищах достигается за счет мощных ограждающих конструкций и бетонных перекрытий, многотонных металлических дверей и системы вентиляции. В нескольких комнатах находится оборудование, необходимое для автономной работы защитного сооружения – это дизель-генератор, система воздушных фильтров», - пояснил Владимир.</text:p>
      <text:p text:style-name="Text_20_body">В защитном сооружении созданы все условия, чтобы укрываемые могли чувствовать себя в безопасности и были обеспечены всем для нормальной жизнедеятельности. Есть помещение для хранения питьевой и технической воды, туалеты, двух- и трехэтажные нары, пункт связи, медпункт, аварийные выходы на случай завала основного выхода.</text:p>
      <text:p text:style-name="Text_20_body">Ребята, до этого знавшие о таких объектах только из телевидения и газет, имели возможность своими глазами увидеть внутренне устройство защитного сооружения. Они оценили высокий уровень защиты и оснащенности и остались под большим впечатлением от экскурсии.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44619.html" office:name=""><text:span text:style-name="Definition">http://kosino-uhtomski.mos.ru/your-safety-and-security/information-emergency/detail/764461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2:25:33Z</meta:creation-date>
    <dc:date>2023-07-01T12:25:33Z</dc:date>
  </office:meta>
</office:document-meta>
</file>