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трудники-мчс-вао-провели-пресс-ланч-с-юными-журналистами"/>Сотрудники МЧС ВАО провели пресс-ланч с юными журналистами<text:bookmark-end text:name="сотрудники-мчс-вао-провели-пресс-ланч-с-юными-журналистами"/></text:h>
      <text:p text:style-name="First_20_paragraph">12.10.2018</text:p>
      <text:p text:style-name="Text_20_body">На днях в Управление по ВАО Главного управления МЧС России по г. Москве пришли юные журналисты ГБОУ Школы 1748 «Вертикаль». Спикером мероприятия стал Первый заместитель начальника Управления по ВАО Главного управления МЧС России по г. Москве подполковник внутренней службы Василий Владимирович Чебурков.</text:p>
      <text:p text:style-name="Text_20_body"><text:a xlink:type="simple" xlink:href="https://kosino-uhtomski.vaonews.ru/wp-content/uploads/sites/9/2018/10/5-e1539354144514.jpg" office:name=""><text:span text:style-name="Definition"/></text:a></text:p>
      <text:p text:style-name="Text_20_body">Особое внимание уделили вопросу пожарной безопасности в осенне-зимний период. Василий Владимирович рассказал детям, какую важную работу с населением проводят сотрудники Управления по ВАО ГУ МЧС России по г. Москве, а именно проведение профилактических рейдов в жилом секторе. В ходе таких мероприятий гражданам напоминают основные требования пожарной безопасности в осеннее-зимний пожароопасный период, а также информируют о правилах использования газового оборудования и электронагревательных приборов, вручают жителям памятки.</text:p>
      <text:p text:style-name="Text_20_body">Офицер МЧС России рассказал также о службе в пожарной охране и основных причинах возникновения пожара, обучил детей мерам безопасного поведения в случае возникновения пожара и как правильно ориентироваться в пространстве помещения во время пожара, напомнил юным журналистам, что в случае возникновения пожара необходимо вызывать пожарную охрану по телефонам «01» или «101».</text:p>
      <text:p text:style-name="Text_20_body">После увлекательной беседы Первый заместитель начальника Управления пригласил юных журналистов в пожарно-спасательную часть №12, где начальник части капитан внутренней службы Александр Денисович Соколов совместно с Василием Владимировичем Чебурковым рассказали ребятам историю здания знаменитой Сокольнической каланчи и пожарной охраны в целом, показали помещения части и продемонстрировали особенности работы пожарных в дыхательных аппаратах. Но наибольший восторг у ребят, конечно же, вызвали пожарные машины, в кабинах которых разрешили посидеть. Ребятам показали пожарно-техническое вооружение, рассказали для чего оно предназначено. Не осталась без внимания и боевая одежда пожарных. Ребята были сильно удивлены узнав, что по нормативам, пожарный ее должен одеть по времени – в течение 26 секунд.</text:p>
      <text:p text:style-name="Text_20_body">Для школьников профессия пожарного – это профессия, ассоциирующаяся исключительно с героическим образом. Они понимают, что пожарный –человек, который всегда приходит на помощь.</text:p>
      <text:p text:style-name="Text_20_body">Получив море положительных эмоций, новой информации и полезных знаний, ребята попрощались с сотрудниками МЧС по ВАО и пообещали соблюдать правила пожарной безопасности. Юные корреспонденты обязательно поделятся полученными впечатлениями со своими друзьями и знакомыми, написав материал для своей газеты!</text:p>
      <text:p text:style-name="Text_20_body"><text:line-break/></text:p>
      <text:p text:style-name="Text_20_body">Адрес страницы: <text:a xlink:type="simple" xlink:href="http://kosino-uhtomski.mos.ru/your-safety-and-security/information-emergency/detail/7632221.html" office:name=""><text:span text:style-name="Definition">http://kosino-uhtomski.mos.ru/your-safety-and-security/information-emergency/detail/7632221.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1T21:03:44Z</meta:creation-date>
    <dc:date>2023-07-21T21:03:44Z</dc:date>
  </office:meta>
</office:document-meta>
</file>