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чебных-заведениях-вао-прошли-всероссийские-открытые-уроки-посвященные-празднованию-дня-гражданской-обороны"/>В учебных заведениях ВАО прошли Всероссийские открытые уроки, посвященные празднованию дня Гражданской Обороны<text:bookmark-end text:name="в-учебных-заведениях-вао-прошли-всероссийские-открытые-уроки-посвященные-празднованию-дня-гражданской-обороны"/></text:h>
      <text:p text:style-name="First_20_paragraph">06.10.2018</text:p>
      <text:p text:style-name="Text_20_body">4 октября 2018 года Гражданская оборона России отмечает 86-летнюю годовщину образования.</text:p>
      <text:p text:style-name="Text_20_body">Главные специалисты Управления по ВАО Департамента ГОЧСиПБ Наталья Быковская и Олеся Литваковская встретились с юными москвичами - учениками ГБОУ №1563 и №1530 и рассказали ребятам, что из себя представляет система гражданской обороны, для чего она предназначена, какие силы в нее входят.</text:p>
      <text:p text:style-name="Text_20_body">Ученикам также рассказали о правилах поведения в чрезвычайных ситуациях, о причинах и последствиях пожаров, напомнили учащимся о правилах безопасного поведения на дороге, в школе и дома, обсудили ситуации, с которыми могут столкнуться школьники, а также повторили номера вызова экстренных служб.</text:p>
      <text:p text:style-name="Text_20_body">В завершение урока, ребята посмотрели ролик ««Основы безопасности жизнедеятельности»». Особое внимание было уделено информации о сильнодействующих ядовитых веществах и оказанию первой помощи при поражении ими. Также, в ходе мероприятия, дети познакомились с Всероссийским детско-юношеским общественным движением «Школа безопасности».</text:p>
      <text:p text:style-name="Text_20_body">- Если человек с детства знает основные правила поведения в экстренных ситуациях, это может в однажды спасти ему жизнь, — считает Наталья Быковская, главный специалист Управления по ВАО Департамента ГОЧСиПБ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18035.html" office:name=""><text:span text:style-name="Definition">http://kosino-uhtomski.mos.ru/your-safety-and-security/information-emergency/detail/761803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2:44:47Z</meta:creation-date>
    <dc:date>2023-07-01T12:44:47Z</dc:date>
  </office:meta>
</office:document-meta>
</file>