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ее-4-тысяч-жителей-столицы-обратились-за-невостребованными-документами-в-2024-году"/>Более 4 тысяч жителей столицы обратились за невостребованными документами в 2024 году<text:bookmark-end text:name="более-4-тысяч-жителей-столицы-обратились-за-невостребованными-документами-в-2024-году"/></text:h>
      <text:p text:style-name="First_20_paragraph">21.03.2025</text:p>
      <text:p text:style-name="Text_20_body"><text:span text:style-name="T1">В прошлом году эксперты столичного Роскадастра выдали более 4,2 тысяч невостребованных документов. По сравнению с аналогичными показателями 2023 года спрос на услугу уменьшился на 4%. Такие документы могут понадобиться для совершения сделок с недвижимостью, а также для подтверждения прав собственности.</text:span></text:p>
      <text:p text:style-name="Text_20_body"><text:span text:style-name="T2">«Сокращение количества невостребованных документов свидетельствует</text:span></text:p>
      <text:p text:style-name="Text_20_body"/>
      <text:p text:style-name="Text_20_body"><text:span text:style-name="T2">о том, что москвичи стали более осознано относиться к документам на недвижимость, подготовленным по результатам оказания государственных услуг»,</text:span> – отметил <text:span text:style-name="T1">заместитель директора – главный технолог филиала ППК «Роскадастр» по Москве Виктор Горелышев.</text:span></text:p>
      <text:p text:style-name="Text_20_body">Напомним, невостребованными считаются документы, подготовленные по результатам оказания государственных услуг, которые в установленном порядке не забрал заявитель. По истечении 45 календарных дней документы передаются в архив Роскадастра, где хранятся в течение 10 лет. Для получения таких документов необходимо подать заявление установленной формы. Образец можно найти <text:a xlink:type="simple" xlink:href="https://kadastr.ru/about/documents/" office:name=""><text:span text:style-name="Definition">на сайте Роскадастра в разделе «Банк документов».</text:span></text:a> Представить заполненное заявление можно лично, обратившись в офис приема по адресу: г. Москва, шоссе Энтузиастов, д. 14, либо направить на адрес электронной почты: <text:a xlink:type="simple" xlink:href="mailto:filial@77.kadastr.ru" office:name=""><text:span text:style-name="Definition">filial@77.kadastr.ru</text:span></text:a>.</text:p>
      <text:p text:style-name="Text_20_body">Обращаем внимание, что при получении невостребованных документов необходимо предъявить документ, удостоверяющий личность. В случае обращения через представителя, необходимо предоставить нотариально удостоверенную доверенность, содержащую соответствующие полномочия.</text:p>
      <text:p text:style-name="Text_20_body"><text:span text:style-name="T2">«Также для удобства граждан у нас можно заказать курьерскую доставку документов на недвижимость, своевременно не полученных по каким-либо причинам в МФЦ. Эксперты столичного Роскадастра привезут документы в любое комфортное для заявителя место»,</text:span> - добавил <text:span text:style-name="T1">Виктор Горелышев.</text:span></text:p>
      <text:p text:style-name="Text_20_body">Для оформления доставки «забытых» документов жителям столицы необходимо <text:a xlink:type="simple" xlink:href="https://kadastr.ru/services/nevostrebovannye-dokumenty/" office:name=""><text:span text:style-name="Definition">на сайте</text:span></text:a> подать заявку, либо направить её на адрес электронной почты: <text:a xlink:type="simple" xlink:href="mailto:dostavka@77.kadastr.ru" office:name=""><text:span text:style-name="Definition">dostavka@77.kadastr.ru</text:span></text:a>. По вопросам, связанным с выдачей невостребованных документов, также можно проконсультироваться по телефону: 8 (495) 587-78-55</text:p>
      <text:p text:style-name="Text_20_body">(доб. 24-34).</text:p>
      <text:p text:style-name="Text_20_body"><text:line-break/></text:p>
      <text:p text:style-name="Text_20_body">Адрес страницы: <text:a xlink:type="simple" xlink:href="http://kosino-uhtomski.mos.ru/will-rosiest/detail/12868744.html" office:name=""><text:span text:style-name="Definition">http://kosino-uhtomski.mos.ru/will-rosiest/detail/12868744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31T23:41:15Z</meta:creation-date>
    <dc:date>2025-03-31T23:41:15Z</dc:date>
  </office:meta>
</office:document-meta>
</file>