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необходимости-установления-зон-затопления-и-подтопления"/>Эксперты столичного Роскадастра ответили на вопросы необходимости установления зон затопления и подтопления<text:bookmark-end text:name="эксперты-столичного-роскадастра-ответили-на-вопросы-необходимости-установления-зон-затопления-и-подтопления"/></text:h>
      <text:p text:style-name="First_20_paragraph">31.05.2024</text:p>
      <text:p text:style-name="Text_20_body">С наступлением весеннего сезона особенно актуальным становится вопрос о затоплениях и подтоплениях территорий. Подтопление территории происходит за счёт поднятия из-под земли грунтовых вод, а затопление – из-за разлива рек, озер, выпадения осадков. Затопление или подтопление определенных территорий может привести не только к значительному ущербу и порче имущества, но и к трагическим последствиям. В рубрике «Вопрос-ответ» представляем вашему вниманию разъяснения по вопросу установления в Едином государственном реестре недвижимости (ЕГРН) зон с особыми условиями использования территорий.</text:p>
      <text:p text:style-name="Text_20_body"><text:span text:style-name="T1">Вопрос:</text:span> Как узнать попадает ли земельный участок в границы зоны затопления и подтопления?</text:p>
      <text:p text:style-name="Text_20_body"><text:span text:style-name="T1">Ответ:</text:span> Узнать, попал ли земельный участок или его часть в границу зоны затопления, подтопления можно с помощью общедоступного <text:a xlink:type="simple" xlink:href="https://pkk.rosreestr.ru/" office:name=""><text:span text:style-name="Definition">сервиса «Публичная кадастровая карта»</text:span></text:a>.</text:p>
      <text:p text:style-name="Text_20_body">Также, узнать информацию об обременении на земельный участок в связи с частичным или полным включением его в границу зоны можно заказав выписку из ЕГРН. Сделать это можно лично в Центрах государственных услуг «Мои документы» или в электронной форме, воспользовавшись <text:a xlink:type="simple" xlink:href="https://rosreestr.gov.ru/eservices/" office:name=""><text:span text:style-name="Definition">сервисами Росреестра</text:span></text:a> и <text:a xlink:type="simple" xlink:href="https://spv.kadastr.ru/" office:name=""><text:span text:style-name="Definition">Роскадастра</text:span></text:a>, либо <text:a xlink:type="simple" xlink:href="https://www.gosuslugi.ru/egrn" office:name=""><text:span text:style-name="Definition">Единым порталом государственных и муниципальных услуг</text:span></text:a>.</text:p>
      <text:p text:style-name="Text_20_body"><text:span text:style-name="T2">«Необходимость определения зон и внесения сведений о них в реестр недвижимости обусловлена такими целями, как устранение угрозы жизни и здоровью людей, а также предотвращение материального вреда гражданам. Для предупреждения подобных ситуаций в ЕГРН вносятся сведения о зонах затопления и подтопления, после чего на земельные участки, находящиеся в пределах ЗОУИТ, накладываются определенные ограничения и вводится особый режим их использования»,</text:span> - пояснила заместитель директора филиала ППК «Роскадастр» по Москве <text:span text:style-name="T1">Александра Смирнова</text:span>.</text:p>
      <text:p text:style-name="Text_20_body"><text:span text:style-name="T1">Вопрос:</text:span> Когда зоны затопления и подтопления считаются установленными?</text:p>
      <text:p text:style-name="Text_20_body"><text:span text:style-name="T1">Ответ:</text:span> Зоны затопления и подтопления считаются установленными со дня внесения сведений о таких зонах в ЕГРН. Кроме того, в реестр недвижимости вносятся сведения в том числе, о том, что земельный участок полностью или частично расположен в границах зоны затопления и подтопления, включая ограничения по использованию земельного участка, установленные для такой зоны.</text:p>
      <text:p text:style-name="Text_20_body">Земельные участки, включенные в границы зон с особыми условиями использования территорий, у собственников земельных участков, землепользователей, землевладельцев и арендаторов земельных участков не изымаются, если иное не предусмотрено федеральным законом.</text:p>
      <text:p text:style-name="Text_20_body"><text:span text:style-name="T1">Вопрос:</text:span> Кто определяет границы зон затопления и подтопления?</text:p>
      <text:p text:style-name="Text_20_body"><text:span text:style-name="T1">Ответ:</text:span> Согласно п. 3 Постановления Правительства от 18.04.2014 № 360 границы зон затопления, подтопления определяются решением Федерального агентства водных ресурсов (его территориальных органов) на основании предложений органа исполнительной власти субъекта Российской Федерации.</text:p>
      <text:p text:style-name="Text_20_body">После установления или изменения границ таких зон Федеральное агентство водных ресурсов направляет в Росреестр документы, необходимые материалы для внесения сведений в ЕГРН.</text:p>
      <text:p text:style-name="Text_20_body"><text:span text:style-name="T2">«На территории столицы нашими экспертами в полном объеме в ЕГРН внесены границы зон затопления и подтопления»,</text:span> - добавила <text:span text:style-name="T1">Александра Смирнова.</text:span></text:p>
      <text:p text:style-name="Text_20_body"><text:span text:style-name="T1">Вопрос:</text:span> Какой режим использования земельных участков, попавших в зону затопления и подтопления?</text:p>
      <text:p text:style-name="Text_20_body"><text:span text:style-name="T1">Ответ:</text:span> В границах зон затопления, подтопления запрещается:</text:p>
      <text:p text:style-name="Text_20_body">1) строительство объектов капитального строительства, не обеспеченных сооружениями и (или) методами инженерной защиты территорий и объектов от негативного воздействия вод;</text:p>
      <text:p text:style-name="Text_20_body">2) использование сточных вод в целях повышения почвенного плодородия;</text:p>
      <text:p text:style-name="Text_20_body">3) размещение кладбищ, скотомогильников, объектов размещения отходов производства и потребления, химических, взрывчатых, токсичных, отравляющих веществ, пунктов хранения и захоронения радиоактивных отходов;</text:p>
      <text:p text:style-name="Text_20_body">4) осуществление авиационных мер по борьбе с вредными организмами.</text:p>
      <text:p text:style-name="Text_20_body">Добавим, что по любым вопросам, касающимся деятельности учреждения, можно обращаться по номеру Ведомственного центра телефонного обслуживания (ВЦТО) <text:span text:style-name="T1">8-800-100-34-34</text:span> (звонок бесплатный).</text:p>
      <text:p text:style-name="Text_20_body"><text:line-break/></text:p>
      <text:p text:style-name="Text_20_body">Адрес страницы: <text:a xlink:type="simple" xlink:href="http://kosino-uhtomski.mos.ru/will-rosiest/detail/12398186.html" office:name=""><text:span text:style-name="Definition">http://kosino-uhtomski.mos.ru/will-rosiest/detail/1239818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1T20:46:50Z</meta:creation-date>
    <dc:date>2024-06-01T20:46:50Z</dc:date>
  </office:meta>
</office:document-meta>
</file>