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50-комплектов-документов-доставлено-москвичам-в-рамках-выездного-обслуживания"/>Более 150 комплектов документов доставлено москвичам в рамках выездного обслуживания<text:bookmark-end text:name="более-150-комплектов-документов-доставлено-москвичам-в-рамках-выездного-обслуживания"/></text:h>
      <text:p text:style-name="First_20_paragraph">02.05.2024</text:p>
      <text:p text:style-name="Text_20_body"><text:span text:style-name="T1">За 1 квартал 2024 года в рамках выездного обслуживания экспертами Роскадастра по Москве было доставлено более 150 комплектов документов. Данный уникальный формат подразумевает выездной приём и курьерскую доставку документов в любое удобное для заявителя место и в комфортное время.</text:span></text:p>
      <text:p text:style-name="Text_20_body">В рамках выездного обслуживания можно подать заявление о кадастровом учёте и (или) регистрации прав на недвижимое имущество и сделок с ним, об исправлении технической ошибки в сведениях Единого государственного реестра недвижимости (ЕГРН), о предоставлении сведений из ЕГРН, получить невостребованные документы, подготовленные по итогам кадастрового учета и (или) регистрации прав. При этом, важной особенностью услуги является проведение учётно-регистрационных действий в сокращённые сроки.</text:p>
      <text:p text:style-name="Text_20_body"><text:span text:style-name="T2">«Выездное обслуживание позволяет, не выходя из дома или офиса, быстро, комфортно и в любое удобное для заявителя время получить государственные услуги Росреестра, –</text:span> отметил <text:span text:style-name="T1">заместитель директора - главный технолог филиала ППК «Роскадастр» по Москве Виктор Горелышев.</text:span> <text:span text:style-name="T2">– Согласно статистике за 2023 год чаще всего за услугой выездного приема и курьерской доставки документов обращались жители Западного административного округа г. Москвы. При этом, со многими заказчиками наше сотрудничество ведется на регулярной основе».</text:span></text:p>
      <text:p text:style-name="Text_20_body">Пригласить эксперта столичного Роскадастра можно оставив заявку в электронном виде на сайте <text:a xlink:type="simple" xlink:href="https://svo.kadastr.ru/" office:name=""><text:span text:style-name="Definition">https://svo.kadastr.ru/</text:span></text:a>, а также по телефону 8 (495) 587-78-55 (доб. 24-34), электронной почте dostavka@77.kadastr.ru или обратившись в офис, расположенный по адресу: г. Москва, шоссе Энтузиастов, д. 14.</text:p>
      <text:p text:style-name="Text_20_body">Добавим, что определённым категориям граждан данная услуга предоставляется на безвозмездной основе. К ним относятся ветераны и инвалиды Великой Отечественной войны, инвалиды I и II групп (указанные лица должны быть правообладателями объектов недвижимости). Для получения услуги ветерану необходимо оставить заявку о выездном обслуживании. Эксперты филиала ППК «Роскадастр» по Москве оперативно приедут, проконсультируют, оформят необходимые документы и доставят заявителю результат рассмотрения.</text:p>
      <text:p text:style-name="Text_20_body"><text:line-break/></text:p>
      <text:p text:style-name="Text_20_body">Адрес страницы: <text:a xlink:type="simple" xlink:href="http://kosino-uhtomski.mos.ru/will-rosiest/detail/12351572.html" office:name=""><text:span text:style-name="Definition">http://kosino-uhtomski.mos.ru/will-rosiest/detail/1235157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4T05:23:29Z</meta:creation-date>
    <dc:date>2024-05-04T05:23:29Z</dc:date>
  </office:meta>
</office:document-meta>
</file>