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й-роскадастр-продолжает-работу-по-оцифровке-реестровых-дел"/>Столичный Роскадастр продолжает работу по оцифровке реестровых дел<text:bookmark-end text:name="столичный-роскадастр-продолжает-работу-по-оцифровке-реестровых-дел"/></text:h>
      <text:p text:style-name="First_20_paragraph">19.03.2024</text:p>
      <text:p text:style-name="Text_20_body">Роскадастром по Москве продолжаются работы по наполнению электронного архива, проводимые в целях реализации государственной программы «Национальная система пространственных данных». За 2 месяца 2024 года экспертами оцифровано более 15 тысяч реестровых дел. Перевод документов в «цифру» позволит сократить сроки оказания государственных услуг за счет обеспечения оперативного доступа к данным.</text:p>
      <text:p text:style-name="Text_20_body"><text:span text:style-name="T1">«В текущем году в рамках перевода документов в электронный вид нашими сотрудниками оцифровано более 350 тысяч страниц реестровых дел. Перевод в электронный вид исключает риски утраты или порчи документов, а также облегчает доступ к архивным документам, -</text:span> отметила заместитель директора филиала ППК «Роскадастр» по Москве Александра Смирнова. – <text:span text:style-name="T1">Переход к цифровому формату позволяет сократить финансовые издержки, связанные с хранением бумаги и арендой помещений под архив».</text:span></text:p>
      <text:p text:style-name="Text_20_body">Отметим, что все созданные цифровые файлы заверяются электронной подписью специалиста архива и имеют такую же юридическую силу, что и бумажные документы. Электронный архивный фонд столичного Роскадастра хранится бессрочно и не подлежит изъятию или утилизации.</text:p>
      <text:p text:style-name="Text_20_body">Собственники недвижимости могут запрашивать из архива копии правоустанавливающих документов и других, на основании которых объект поставлен на кадастровый учёт. Для этого необходимо подать соответствующий запрос <text:a xlink:type="simple" xlink:href="https://www.gosuslugi.ru/help/faq/egrn/200901" office:name=""><text:span text:style-name="Definition">на сайте Госуслуг</text:span></text:a> или обратиться в ближайший офис МФЦ. Заявитель получит запрашиваемые документы в течение <text:span text:style-name="T1">трёх рабочих дней.</text:span></text:p>
      <text:p text:style-name="Text_20_body"><text:line-break/></text:p>
      <text:p text:style-name="Text_20_body">Адрес страницы: <text:a xlink:type="simple" xlink:href="http://kosino-uhtomski.mos.ru/will-rosiest/detail/12253840.html" office:name=""><text:span text:style-name="Definition">http://kosino-uhtomski.mos.ru/will-rosiest/detail/12253840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5T19:58:52Z</meta:creation-date>
    <dc:date>2025-03-15T19:58:52Z</dc:date>
  </office:meta>
</office:document-meta>
</file>