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800-комплектов-документов-доставлено-москвичам-в-рамках-выездного-обслуживания"/>Более 800 комплектов документов доставлено москвичам в рамках выездного обслуживания<text:bookmark-end text:name="более-800-комплектов-документов-доставлено-москвичам-в-рамках-выездного-обслуживания"/></text:h>
      <text:p text:style-name="First_20_paragraph">02.11.2023</text:p>
      <text:p text:style-name="Text_20_body"><text:span text:style-name="T1">За 9 месяцев 2023 года в рамках выездного обслуживания экспертами Роскадастра по Москве было принято и доставлено более 800 комплектов документов. Уникальный формат подразумевает выездной приём и курьерскую доставку документов в любое удобное для заявителя место и в комфортное время.</text:span></text:p>
      <text:p text:style-name="Text_20_body">В рамках оказания выездного обслуживания заявитель может:</text:p>
      <text:p text:style-name="Text_20_body">- подать документы на кадастровый учет и (или) регистрацию прав на любые объекты недвижимости, расположенные на территории Российской Федерации;</text:p>
      <text:p text:style-name="Text_20_body">- сделать запрос на получение сведений из Единого государственного реестра недвижимости (ЕГРН);</text:p>
      <text:p text:style-name="Text_20_body">- получить курьерской доставкой документы, подлежащие выдаче после осуществления государственного кадастрового учета и (или) государственной регистрации прав на недвижимое имущество, и документы, подготовленные по результатам рассмотрения запросов;</text:p>
      <text:p text:style-name="Text_20_body">- получить невостребованные документы, подготовленные по итогам кадастрового учета и (или) регистрации прав, после истечения срока хранения в МФЦ, если по каким-либо причинам заявитель не смог их забрать в течение 45 дней.</text:p>
      <text:p text:style-name="Text_20_body">После приема документов на кадастровый учет и (или) регистрацию прав они поступают на обработку в территориальное Управление Росреестра и рассматриваются в установленные законодательством сроки. При этом, стоит отметить, что сроки рассмотрения всех документов при заказе в Роскадастре выездного обслуживания <text:span text:style-name="T2">сокращены на 2 дня</text:span> по сравнению со сроками, которые установлены при подаче документов через Многофункциональный центр.</text:p>
      <text:p text:style-name="Text_20_body">Пригласить эксперта столичного Роскадастра можно любым удобным способом: оставив заявку в электронном виде на сайте <text:a xlink:type="simple" xlink:href="https://svo.kadastr.ru/" office:name=""><text:span text:style-name="Definition">https://svo.kadastr.ru/</text:span></text:a>, а также по телефону 8 (495) 587-78-55 (доб. 24-34), электронной почте dostavka@77.kadastr.ru или обратившись в офис, расположенный по адресу: г. Москва, шоссе Энтузиастов, д. 14.</text:p>
      <text:p text:style-name="Text_20_body"><text:span text:style-name="T3">«Выездной формат приёма документов для проведения учётно-регистрационных процедур и возможность получения сведений из реестра недвижимости с помощью курьерской доставки помогают экономить время,</text:span></text:p>
      <text:p text:style-name="Text_20_body"/>
      <text:p text:style-name="Text_20_body"><text:span text:style-name="T3">а также обеспечивают возможность получения популярных государственных услуг в максимально комфортных условиях для граждан, –</text:span> отметил <text:span text:style-name="T1">заместитель директора - главный технолог филиала ППК «Роскадастр» по Москве Виктор Горелышев.</text:span> <text:span text:style-name="T3">– В текущем году оценить удобство оказания услуги и сэкономить свое время смогли более 300 москвичей и 30 юридических лиц. При этом, со многими заказчиками наше сотрудничество ведется на регулярной основе».</text:span></text:p>
      <text:p text:style-name="Text_20_body">Добавим, что определённым категориям граждан данная услуга предоставляется на безвозмездной основе. К ним относятся ветераны и инвалиды Великой Отечественной войны, инвалиды I и II групп (указанные лица должны быть правообладателями объектов недвижимости). Для получения услуги ветерану необходимо оставить заявку о выездном обслуживании. Эксперты компании оперативно приедут, проконсультируют, оформят необходимые документы и доставят заявителю результат рассмотрения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8(495)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1957337.html" office:name=""><text:span text:style-name="Definition">http://kosino-uhtomski.mos.ru/will-rosiest/detail/1195733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2T21:48:02Z</meta:creation-date>
    <dc:date>2023-11-02T21:48:02Z</dc:date>
  </office:meta>
</office:document-meta>
</file>