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продолжают-отвечать-на-вопросы-предоставления-персональных-данных-из-егрн"/>Эксперты столичного Роскадастра продолжают отвечать на вопросы предоставления персональных данных из ЕГРН<text:bookmark-end text:name="эксперты-столичного-роскадастра-продолжают-отвечать-на-вопросы-предоставления-персональных-данных-из-егрн"/></text:h>
      <text:p text:style-name="First_20_paragraph">25.05.2023</text:p>
      <text:p text:style-name="Text_20_body"><text:span text:style-name="T1">В Роскадастр по Москве продолжают поступать вопросы о порядке получения сведений из Единого государственного реестра недвижимости (ЕГРН) с учетом нововведений, направленных на защиту персональных данных граждан. Представляем вашему вниманию наиболее интересные из них.</text:span></text:p>
      <text:p text:style-name="Text_20_body"><text:span text:style-name="T1">Вопрос:</text:span> Могу ли я в произвольной форме подать заявление об открытии своих персональных данных в ЕГРН?</text:p>
      <text:p text:style-name="Text_20_body"><text:span text:style-name="T1">Ответ:</text:span> Нет, форма заявления о возможности предоставления третьим лицам персональных данных правообладателя (лица, в пользу которого зарегистрированы ограничения права или обременения объекта недвижимости) установлена Приказом Росреестра от 08.04.2021 № П/0149, с учетом последний изменений, внесенных приказом Росреестра от 07.11.2022 № П/0427.</text:p>
      <text:p text:style-name="Text_20_body"><text:span text:style-name="T1">Вопрос:</text:span> В какой срок будет обработано заявление о согласии на передачу персональных данных третьим лицам и внесению соответствующей записи в ЕГРН?</text:p>
      <text:p text:style-name="Text_20_body"><text:span text:style-name="T1">Ответ:</text:span> В соответствии с частью 1 статьи 36.3 Федерального закона от 13 июля 2015 года № 218-ФЗ «О государственной регистрации недвижимости» отметка вносится в ЕГРН в срок <text:span text:style-name="T2">не более трех рабочих дней</text:span> с момента поступления заявления об открытии персональных данных.</text:p>
      <text:p text:style-name="Text_20_body"><text:span text:style-name="T2">«После проведения операций с недвижимостью не забывайте подавать заявление о погашении записи в ЕГРН об открытии сведений, чтобы защитить свои персональные данные от несанкционированного доступа третьих лиц», -</text:span> отметила <text:span text:style-name="T1">директор филиала ППК «Роскадастр» по Москве Елена Спиридонова.</text:span></text:p>
      <text:p text:style-name="Text_20_body"><text:span text:style-name="T1">Вопрос:</text:span> В каком виде в выписке из ЕГРН будут представляться сведения<text:line-break/>о правообладателе если в реестре недвижимости отсутствует запись о согласии на передачу персональных данных третьим лицам?</text:p>
      <text:p text:style-name="Text_20_body"><text:span text:style-name="T1">Ответ:</text:span> Если в реестре недвижимости отсутствует отметка о согласии на передачу персональных данных, то в выписке из ЕГРН в сведениях о правообладателе будет указано – «физическое лицо».</text:p>
      <text:p text:style-name="Text_20_body"><text:span text:style-name="T2">«Открытый диалог с гражданами способствует повышению юридической грамотности населения. Жители столицы всегда могут обратиться к нашим экспертам за получением консультаций в сфере оборота недвижимости, а также задать вопросы по наиболее интересующим их темам»,</text:span> – добавила <text:span text:style-name="T1">Елена Спиридонова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 <text:span text:style-name="T1">8-800-100-34-34</text:span> (звонок бесплатный).</text:p>
      <text:p text:style-name="Text_20_body"><text:line-break/></text:p>
      <text:p text:style-name="Text_20_body"><text:line-break/>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1608481.html" office:name=""><text:span text:style-name="Definition">http://kosino-uhtomski.mos.ru/will-rosiest/detail/1160848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20:05:31Z</meta:creation-date>
    <dc:date>2023-05-27T20:05:31Z</dc:date>
  </office:meta>
</office:document-meta>
</file>