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олее-80-заявлений-о-предоставлении-материалов-государственного-фонда-данных-землеустройства-поступило-в-столичный-роскадастр-через-портал-госуслуг"/>Более 80% заявлений о предоставлении материалов государственного фонда данных землеустройства поступило в столичный Роскадастр через портал Госуслуг<text:bookmark-end text:name="более-80-заявлений-о-предоставлении-материалов-государственного-фонда-данных-землеустройства-поступило-в-столичный-роскадастр-через-портал-госуслуг"/></text:h>
      <text:p text:style-name="First_20_paragraph">24.04.2023</text:p>
      <text:p text:style-name="Text_20_body">«Доля электронных запросов, поступивших с начала года посредством портала Госуслуг достигла 80%, только каждый пятый заявитель обратился к нам лично за получением данных из ГФДЗ, что свидетельствует о популярности дистанционного формата предоставления услуг», - отметила директор филиала ППК «Роскадастр» по Москве Елена Спиридонова. Напомним, государственный фонд данных сформирован на основе документации и материалов в письменной, графической, электронной, фотографической и иной форме, полученных в результате проведения землеустроительных работ. Информация, содержащаяся в государственном фонде данных, является открытой и общедоступной, за исключением сведений, доступ к которым ограничен законодательством Российской Федерации. Сведения из ГФДЗ предоставляются бесплатно по запросам любых заинтересованных лиц. «Чаще всего материалы государственного фонда данных используются для проведения кадастровых и геодезических работ. Такие сведения дают возможность решить земельный спор, определить местоположение ранее учтенного земельного участка либо уточнить границы уже существующего», - добавила Елена Спиридонова. Жители столицы могут запросить сведения из государственного фонда данных, полученных в результате проведения землеустройства с помощью портала Госуслуг. Также заявление установленной формы о предоставлении сведений из ГФДЗ можно направить на адрес электронной почты filial@77.kadastr.ru или обратиться лично в офис по адресу: 111024, г. Москва, ш. Энтузиастов, д. 14. Отметим, что при личном обращении или посредством Госуслуг срок оказания услуги составит не более трех рабочих дней, при обращении по почте –15 календарных дней со дня получения заявления. Контакты для СМИ Пресс-служба филиала ППК «Роскадастр» по Москве + 7 (495) 587-78-55 (вн.23-33) press@77.kadastr.ru kadastr.ru Москва, шоссе Энтузиастов, д. 14</text:p>
      <text:p text:style-name="Text_20_body"><text:line-break/></text:p>
      <text:p text:style-name="Text_20_body">Адрес страницы: <text:a xlink:type="simple" xlink:href="http://kosino-uhtomski.mos.ru/will-rosiest/detail/11548506.html" office:name=""><text:span text:style-name="Definition">http://kosino-uhtomski.mos.ru/will-rosiest/detail/11548506.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6:35:04Z</meta:creation-date>
    <dc:date>2023-05-19T06:35:04Z</dc:date>
  </office:meta>
</office:document-meta>
</file>