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эксперты-столичного-роскадастра-ответили-на-вопросы-предоставления-персональных-данных-из-егрн"/>Эксперты столичного Роскадастра ответили на вопросы предоставления персональных данных из ЕГРН<text:bookmark-end text:name="эксперты-столичного-роскадастра-ответили-на-вопросы-предоставления-персональных-данных-из-егрн"/></text:h>
      <text:p text:style-name="First_20_paragraph">24.04.2023</text:p>
      <text:p text:style-name="Text_20_body"><text:span text:style-name="T1">Вопрос:</text:span> Собираюсь продать недвижимость, возможно ли временное открытие персональных данных?</text:p>
      <text:p text:style-name="Text_20_body"><text:span text:style-name="T1">Ответ:</text:span> Временное открытие персональных данных невозможно. В ЕГРН либо имеется запись об «открытии данных», либо она отсутствует. Правообладатель может в любой момент подать заявление о внесении такой записи либо о её погашении.</text:p>
      <text:p text:style-name="Text_20_body"><text:span text:style-name="T2">«После проведения операций с недвижимостью не забывайте подавать заявление о погашении записи в ЕГРН о возможности представления персональных данных. Данные действия дополнительно позволят обезопасить вашу собственность от несанкционированного доступа третьих лиц», -</text:span> отметила <text:span text:style-name="T1">директор филиала ППК «Роскадастр» по Москве Елена Спиридонова.</text:span></text:p>
      <text:p text:style-name="Text_20_body"><text:span text:style-name="T1">Вопрос:</text:span> Запрет на распространение персональных данных касается только сведений в отношении объектов, связанных с физическим лицом?</text:p>
      <text:p text:style-name="Text_20_body"><text:span text:style-name="T1">Ответ:</text:span> Положения Федерального закона от 14.07.2022 № 266-ФЗ</text:p>
      <text:p text:style-name="Text_20_body">«О внесении изменений в Федеральный закон «О персональных данных», отдельные законодательные акты Российской Федерации» <text:span text:style-name="T2">не касаются</text:span> содержащихся в выписках из ЕГРН сведений о юридических лицах. Такие сведения по-прежнему открыты и будут содержаться в общедоступной выписке из ЕГРН.</text:p>
      <text:p text:style-name="Text_20_body"><text:span text:style-name="T1">Вопрос:</text:span> У меня исчезла возможность запроса сведений ЕГРН через сайты Росреестра и ППК «Роскадастр». В чем причина?</text:p>
      <text:p text:style-name="Text_20_body"><text:span text:style-name="T1">Ответ:</text:span> С 28.02.2023 в Личном кабинете официального сайта Росреестра -rosreestr.gov.ru и на сайте ППК «Роскадастр» - spv.kadastr.ru для физических лиц выведен из эксплуатации функционал предоставления сведений из ЕГРН с обеспечением перенаправления пользователей на Единый портал государственных и муниципальных услуг.</text:p>
      <text:p text:style-name="Text_20_body">В настоящее время реализация на портале Госуслуг возможности получения сведений ограниченного доступа из ЕГРН указанными категориями заявителей находится в стадии разработки.</text:p>
      <text:p text:style-name="Text_20_body">С 01.03.2023 сведения ограниченного доступа, содержащиеся в ЕГРН, могут быть предоставлены в виде бумажного документа при личном обращении в МФЦ с приложением документа, подтверждающего полномочия заявителя.</text:p>
      <text:p text:style-name="Text_20_body">Напомним, что по вопросам, касающимся деятельности учреждения, можно обращаться по номеру Ведомственного центра телефонного обслуживания (ВЦТО)</text:p>
      <text:p text:style-name="Text_20_body"/>
      <text:p text:style-name="Text_20_body"><text:span text:style-name="T1">8-800-100-34-34</text:span> (звонок бесплатный).</text:p>
      <text:p text:style-name="Text_20_body"><text:span text:style-name="T1">Контакты для СМИ</text:span></text:p>
      <text:p text:style-name="Text_20_body">Пресс-служба филиала ППК «Роскадастр» по Москве</text:p>
      <text:p text:style-name="Text_20_body">+ 7 (495) 587-78-55 (вн.23-33)</text:p>
      <text:p text:style-name="Text_20_body"><text:a xlink:type="simple" xlink:href="mailto:press@77.kadastr.ru" office:name=""><text:span text:style-name="Definition">press@77.kadastr.ru</text:span></text:a></text:p>
      <text:p text:style-name="Text_20_body"><text:a xlink:type="simple" xlink:href="https://kadastr.ru/" office:name=""><text:span text:style-name="Definition">kadastr.ru</text:span></text:a></text:p>
      <text:p text:style-name="Text_20_body">Москва, шоссе Энтузиастов, д. 14</text:p>
      <text:p text:style-name="Text_20_body"><text:line-break/></text:p>
      <text:p text:style-name="Text_20_body">Адрес страницы: <text:a xlink:type="simple" xlink:href="http://kosino-uhtomski.mos.ru/will-rosiest/detail/11548503.html" office:name=""><text:span text:style-name="Definition">http://kosino-uhtomski.mos.ru/will-rosiest/detail/11548503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06:35:07Z</meta:creation-date>
    <dc:date>2023-05-19T06:35:07Z</dc:date>
  </office:meta>
</office:document-meta>
</file>