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200-тысяч-реестровых-дел-из-архива-росреестра-оцифровано-в-первом-квартале-2023-года"/>Более 200 тысяч реестровых дел из архива Росреестра оцифровано в первом квартале 2023 года<text:bookmark-end text:name="более-200-тысяч-реестровых-дел-из-архива-росреестра-оцифровано-в-первом-квартале-2023-года"/></text:h>
      <text:p text:style-name="First_20_paragraph">06.04.2023</text:p>
      <text:p text:style-name="Text_20_body">Реестровое дело представляет собой совокупность документов, на основании которых в ЕГРН вносятся сведения об объекте, о зарегистрированном праве,</text:p>
      <text:p text:style-name="Text_20_body">об ограничении права и обременении объекта недвижимости. В среднем оно содержит порядка <text:span text:style-name="T1">18-20 листов</text:span>. Таким образом за первый квартал оцифровано более 4 850 000 страниц информации.</text:p>
      <text:p text:style-name="Text_20_body"><text:span text:style-name="T2">«Еще несколько лет назад комплекты бумажных документов не возвращали заявителям, а оставляли в Росреестре. Это привело к появлению огромных архивов ведомства. Только в Москве за все годы накопилось около 15 миллионов дел – ежегодно прибавлялось порядка одного миллиона томов. В прошлом году ведомство перешло на безбумажный документооборот, и теперь вся «бумага» остаётся</text:span></text:p>
      <text:p text:style-name="Text_20_body"/>
      <text:p text:style-name="Text_20_body"><text:span text:style-name="T2">в центрах госуслуг «Мои Документы», а накопленные архивы переводятся</text:span></text:p>
      <text:p text:style-name="Text_20_body"><text:span text:style-name="T2">в электронный формат специалистами столичного Роскадастра», —</text:span> поясняет <text:span text:style-name="T1">Евгений Дмитриев, заместитель руководителя Управления Росреестра по Москве.</text:span></text:p>
      <text:p text:style-name="Text_20_body">Работы по созданию и наполнению электронного архива документов ведутся филиалом Роскадастра по Москве с 2022 года в рамках реализации государственной программы «Национальная система пространственных данных».</text:p>
      <text:p text:style-name="Text_20_body">В прошлом году ведомством уже было отсканировано более</text:p>
      <text:p text:style-name="Text_20_body"/>
      <text:p text:style-name="Text_20_body"><text:span text:style-name="T1">400 000 реестровых дел</text:span>, свыше <text:span text:style-name="T1">9 000 000 страниц</text:span>. Оцифровка накопленных бумажных архивов позволяет обеспечить оперативный доступ к данным, а также снижает риски утраты или порчи документов.</text:p>
      <text:p text:style-name="Text_20_body"><text:span text:style-name="T2">«Учреждение продолжает масштабную работу по переводу документов</text:span></text:p>
      <text:p text:style-name="Text_20_body"/>
      <text:p text:style-name="Text_20_body"><text:span text:style-name="T2">в «цифру», начатую в апреле 2022 года. За это время нашими специалистами оцифровано более 13 850 000 страниц, —</text:span> <text:span text:style-name="T1">отметила Александра Смирнова, заместитель директора филиала ППК «Роскадастр» по Москве.</text:span> <text:span text:style-name="T2">— Качественный перевод реестровых дел в электронный вид позволяет сократить сроки оказания государственных услуг».</text:span></text:p>
      <text:p text:style-name="Text_20_body">Новый процесс взаимодействия Росреестра и многофункциональных центров в электронном виде</text:p>
      <text:p text:style-name="Text_20_body">· увеличит скорость предоставления госуслуг;</text:p>
      <text:p text:style-name="Text_20_body">· минимизирует хранение бумажных носителей;</text:p>
      <text:p text:style-name="Text_20_body">· ускорит процесс оцифровки архивов.</text:p>
      <text:p text:style-name="Text_20_body">Переход к цифровому формату позволяет:</text:p>
      <text:p text:style-name="Text_20_body">· сократить сроки предоставления услуг;</text:p>
      <text:p text:style-name="Text_20_body">· обеспечить экстерриториальную регистрацию сделок;</text:p>
      <text:p text:style-name="Text_20_body">· создавать новые сервисы;</text:p>
      <text:p text:style-name="Text_20_body">· сократить финансовые издержки регионов на доставку и хранение бумаги.</text:p>
      <text:p text:style-name="Text_20_body">Обработка заявлений внутри Службы <text:span text:style-name="T3">ускорится на 25%, а срок государственной регистрации прав через центры госуслуг «Мои Документы» сократится для людей на 2 дня за счёт логистики,</text:span> что особенно удобно</text:p>
      <text:p text:style-name="Text_20_body">для районов с ограниченной транспортной доступностью.</text:p>
      <text:p text:style-name="Text_20_body"><text:line-break/></text:p>
      <text:p text:style-name="Text_20_body">Адрес страницы: <text:a xlink:type="simple" xlink:href="http://kosino-uhtomski.mos.ru/will-rosiest/detail/11512305.html" office:name=""><text:span text:style-name="Definition">http://kosino-uhtomski.mos.ru/will-rosiest/detail/11512305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6:35:13Z</meta:creation-date>
    <dc:date>2023-05-19T06:35:13Z</dc:date>
  </office:meta>
</office:document-meta>
</file>