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особенностях-проведения-кадастровых-работ-рассказали-столичные-эксперты"/>Об особенностях проведения кадастровых работ рассказали столичные эксперты<text:bookmark-end text:name="об-особенностях-проведения-кадастровых-работ-рассказали-столичные-эксперты"/></text:h>
      <text:p text:style-name="First_20_paragraph">10.01.2023</text:p>
      <text:p text:style-name="Text_20_body"><text:span text:style-name="T1">Нередко граждане сталкиваются с таким понятием, как кадастровые работы. Постановка объекта на государственный кадастровый учет и регистрация права на него позволяют свободно распоряжаться недвижимостью и защищают имущественные права собственника. Подготовкой документов для кадастрового учета занимаются кадастровые инженеры. Эксперты филиала ответили на вопросы граждан об особенностях проведения таких работ и о порядке оформления договора на их оказание.</text:span></text:p>
      <text:p text:style-name="Text_20_body"><text:span text:style-name="T1">Вопрос:</text:span> При заключении договора с кадастровым инженером на проведение работ по межеванию возможно ли оплатить услуги только после успешного прохождения подготовленного им межевого плана в органе регистрации?</text:p>
      <text:p text:style-name="Text_20_body"><text:span text:style-name="T1">Ответ:</text:span> В соответствии с частью 4 статьи 36 Федерального закона от 24.07.2007 № 221-ФЗ «О кадастровой деятельности» договором подряда на выполнение кадастровых работ может быть предусмотрено обязательство заказчика уплатить обусловленную цену в полном объеме после осуществления государственного кадастрового учета и (или) государственной регистрации прав на объекты недвижимости, в отношении которых выполнялись кадастровые работы.</text:p>
      <text:p text:style-name="Text_20_body"><text:span text:style-name="T1">Вопрос:</text:span> Возможно ли включить в договор условие о безналичной оплате услуг кадастрового инженера?</text:p>
      <text:p text:style-name="Text_20_body"><text:span text:style-name="T1">Ответ:</text:span> Условия договора подряда на выполнение кадастровых работ</text:p>
      <text:p text:style-name="Text_20_body">в соответствии с положениями гражданского законодательства определяются</text:p>
      <text:p text:style-name="Text_20_body">по соглашению сторон.</text:p>
      <text:p text:style-name="Text_20_body">При этом заказчики кадастровых работ и кадастровые инженеры не ограничены в выборе вида оплаты за выполнение кадастровых работ, в том числе с использованием безналичных расчетов и аккредитива при расчетах. Такие условия также могут быть отражены в договоре подряда на выполнение кадастровых работ.</text:p>
      <text:p text:style-name="Text_20_body"><text:span text:style-name="T1">Вопрос:</text:span> Установлены ли сроки для выполнения кадастровым инженером работ по определению границ земельного участка?</text:p>
      <text:p text:style-name="Text_20_body"><text:span text:style-name="T1">Ответ:</text:span> Федеральным законом от 01.05.2022 №124-ФЗ «О внесении изменений в Градостроительный кодекс Российской Федерации и отдельные законодательные акты Российской Федерации» внесены изменения в статью 36 Федерального закона от 24.07.2007 №221-ФЗ «О кадастровой деятельности» (она дополнена частями 7.1</text:p>
      <text:p text:style-name="Text_20_body">и 7.2).</text:p>
      <text:p text:style-name="Text_20_body">Данные изменения касаются срока выполнения кадастровых работ по договору подряда на выполнение работ в отношении земельных участков, предназначенных для ведения личного подсобного хозяйства, садоводства, огородничества, строительства гаражей для собственных нужд или индивидуального жилищного строительства, и расположенных на таких земельных участках объектов недвижимости, который не должен превышать трех рабочих дней.</text:p>
      <text:p text:style-name="Text_20_body">Однако в случае, если при выполнении кадастровых работ требуется проведение обязательного согласования местоположения границ земельного участка, работы продлеваются на срок, который необходим для согласования.</text:p>
      <text:p text:style-name="Text_20_body"><text:span text:style-name="T2">«Наличие в Едином государственном реестре недвижимости сведений</text:span></text:p>
      <text:p text:style-name="Text_20_body"/>
      <text:p text:style-name="Text_20_body"><text:span text:style-name="T2">об объекте дает возможность в полной мере им распоряжаться и способствует защите имущественных прав владельца. Поэтому разъяснения об оформлении недвижимости, в том числе о порядке проведения кадастровых работ особенно важны», –</text:span> отметил <text:span text:style-name="T1">заместитель директора Кадастровой палаты по Москве Алексей Некрасов.</text:span></text:p>
      <text:p text:style-name="Text_20_body">Напомним, что по вопросам, касающимся деятельности учреждения, можно обращаться по номеру Ведомственного центра телефонного обслуживания (ВЦТО) <text:span text:style-name="T1">8-800-100-34-34</text:span> (звонок бесплатный). Эксперты ведомства дадут разъяснения и консультации по темам, связанным с осуществлением государственного кадастрового учёта, регистрации прав, предоставлением сведений из ЕГРН.</text:p>
      <text:p text:style-name="Text_20_body"><text:line-break/></text:p>
      <text:p text:style-name="Text_20_body">Адрес страницы: <text:a xlink:type="simple" xlink:href="http://kosino-uhtomski.mos.ru/will-rosiest/detail/11335493.html" office:name=""><text:span text:style-name="Definition">http://kosino-uhtomski.mos.ru/will-rosiest/detail/1133549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35:28Z</meta:creation-date>
    <dc:date>2023-05-19T06:35:28Z</dc:date>
  </office:meta>
</office:document-meta>
</file>