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лугой-росреестра-по-выездному-обслуживанию-заявителей-в-москве-за-год-стали-пользоваться-в-три-раза-чаще"/>Услугой Росреестра по выездному обслуживанию заявителей в Москве за год стали пользоваться в три раза чаще<text:bookmark-end text:name="услугой-росреестра-по-выездному-обслуживанию-заявителей-в-москве-за-год-стали-пользоваться-в-три-раза-чаще"/></text:h>
      <text:p text:style-name="First_20_paragraph">05.12.2022</text:p>
      <text:p text:style-name="Text_20_body"><text:span text:style-name="T1">«Выездное обслуживание остается одним из наиболее удобных способов подачи документов на регистрацию недвижимости, в том числе экстерриториально, а также для получения сведений из ЕГРН. Эта услуга позволяет подать заявление в удобном для заявителя месте и в выбранное им время. Важно, что проведение учетно-регистрационных действий в этом случае проводится в сокращенные сроки»,</text:span> — комментирует <text:span text:style-name="T2">Сергей Исмунц, заместитель руководителя Управления Росреестра по Москве.</text:span></text:p>
      <text:p text:style-name="Text_20_body">С помощью выездного приема можно подать документы в отношении любых объектов недвижимости, расположенных на территории Российской Федерации. <text:span text:style-name="T2">Специалисты столичной Кадастровой палаты могут принять документы на:</text:span></text:p>
      <text:p text:style-name="Text_20_body">§ кадастровый учет;</text:p>
      <text:p text:style-name="Text_20_body">§ регистрацию права и сделки с имуществом;</text:p>
      <text:p text:style-name="Text_20_body">§ единую процедуру;</text:p>
      <text:p text:style-name="Text_20_body">§ предоставление сведений из ЕГРН.</text:p>
      <text:p text:style-name="Text_20_body">Рассмотрев заявку на выезд специалиста, представители Кадастровой палаты по Москве свяжутся с заявителем для согласования даты и времени визита. Все оборудование, необходимое для приема-выдачи документов, эксперт привезет с собой. Также заявителям доставят невостребованные документы, подготовленные по итогам предоставления услуги, после истечения срока их хранения в МФЦ.</text:p>
      <text:p text:style-name="Text_20_body"><text:span text:style-name="T1">«Выездной формат приема документов для проведения учетно-регистрационных процедур и возможность получения сведений из реестра недвижимости с помощью курьерской доставки помогают экономить время, а также обеспечивают возможность получения популярных государственных услуг в максимально комфортных условиях для граждан,</text:span> — отметила <text:span text:style-name="T2">Елена Спиридонова, директор Кадастровой палаты по Москве,</text:span> — <text:span text:style-name="T1">За 10 месяцев 2022 года по результатам выездного обслуживания количество принятых и доставленных Кадастровой палатой по Москве документов возросло более чем в 3 раза по сравнению с аналогичными показателями 2021 года».</text:span></text:p>
      <text:p text:style-name="Text_20_body">Ветеранам Великой Отечественной войны и инвалидам I и II групп услуга оказывается бесплатно, если они являются собственниками объектов, при предъявлении удостоверяющих данный статус документов.</text:p>
      <text:p text:style-name="Text_20_body">Пригласить эксперта Кадастровой палаты по Москве можно любым удобным способом: подав заявку в электронном виде на <text:a xlink:type="simple" xlink:href="https://svo.kadastr.ru/" office:name=""><text:span text:style-name="Definition">сайте</text:span></text:a>, а также по телефону <text:span text:style-name="T2">8 (495) 587-78-55 (доб. 24-34)</text:span>, электронной почте <text:a xlink:type="simple" xlink:href="mailto:dostavka@77.kadastr.ru" office:name=""><text:span text:style-name="Definition">dostavka@77.kadastr.ru</text:span></text:a> или обратившись в офис, расположенный по адресу: г. Москва, шоссе Энтузиастов, д. 14.</text:p>
      <text:p text:style-name="Text_20_body"><text:line-break/></text:p>
      <text:p text:style-name="Text_20_body">Адрес страницы: <text:a xlink:type="simple" xlink:href="http://kosino-uhtomski.mos.ru/will-rosiest/detail/11269388.html" office:name=""><text:span text:style-name="Definition">http://kosino-uhtomski.mos.ru/will-rosiest/detail/1126938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47Z</meta:creation-date>
    <dc:date>2023-05-19T06:35:47Z</dc:date>
  </office:meta>
</office:document-meta>
</file>