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ебинары-для-налогоплательщиков"/>Онлайн вебинары для налогоплательщиков<text:bookmark-end text:name="онлайн-вебинары-для-налогоплательщиков"/></text:h>
      <text:p text:style-name="First_20_paragraph">07.10.2022</text:p>
      <text:p text:style-name="Text_20_body"><text:line-break/></text:p>
      <text:p text:style-name="Text_20_body">Адрес страницы: <text:a xlink:type="simple" xlink:href="http://kosino-uhtomski.mos.ru/will-rosiest/detail/11095514.html" office:name=""><text:span text:style-name="Definition">http://kosino-uhtomski.mos.ru/will-rosiest/detail/1109551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1:12:11Z</meta:creation-date>
    <dc:date>2023-07-16T01:12:11Z</dc:date>
  </office:meta>
</office:document-meta>
</file>