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чти-22-тыс.-документов-на-учетно-регистрационные-действия-принято-экстерриториально-в-столице"/>Почти 22 тыс. документов на учетно-регистрационные действия принято экстерриториально в столице<text:bookmark-end text:name="почти-22-тыс.-документов-на-учетно-регистрационные-действия-принято-экстерриториально-в-столице"/></text:h>
      <text:p text:style-name="First_20_paragraph">30.08.2022</text:p>
      <text:p text:style-name="Text_20_body"><text:span text:style-name="T1">В январе – июле текущего года Кадастровая палата по Москве приняла 21,9 тыс. пакетов документов для оформления недвижимости в других регионах России, только за июль – чуть более 2 тыс. За 7 месяцев на государственную регистрацию прав подано более 20,5 тыс. пакетов документов, на государственный кадастровый учет – почти 1 тыс., на единую процедуру постановки на учет и регистрации прав – чуть более 450. Общее количество принятых заявлений на проведение учетно-регистрационных действий по экстерриториальному принципу за все время оказания услуги превысило 298 тыс.</text:span></text:p>
      <text:p text:style-name="Text_20_body">Экстерриториальный принцип приема документов введен вступлением в силу с 1 января 2017 года Федерального закона от 13.07.2015 № 218-ФЗ «О государственной регистрации недвижимости». У жителей страны появилась возможность обращаться за регистрацией прав и постановкой на кадастровый учет объекта недвижимости независимо от места расположения этого объекта. Это значительно повышает удобство получение услуги как для бизнеса, так и для граждан.</text:p>
      <text:p text:style-name="Text_20_body">В столице подать документы на государственный кадастровый учет и государственную регистрацию прав по экстерриториальному принципу можно в Кадастровой палате по Москве.</text:p>
      <text:p text:style-name="Text_20_body">Для этого необходимо предварительно записаться на прием, сделать это можно по телефону 8 (495) 587-78-55 (доб. 24-15) – для физических лиц, (доб. 22-98) – для юридических лиц либо в личном кабинете на официальном сайте Росреестра.</text:p>
      <text:p text:style-name="Text_20_body"><text:span text:style-name="T2">«Услуга по подаче документов на регистрацию права по экстерриториальному принципу по-прежнему востребована как у граждан, так и у бизнес-сообщества. За 7 месяцев 2022 года наши специалисты приняли от физических лиц около 16,7 тыс. пакетов документов, от юридических лиц – более 5,2 тыс.», –</text:span> сказал <text:span text:style-name="T1">заместитель директора – главный технолог Кадастровой палаты по Москве Виктор Горелышев.</text:span></text:p>
      <text:p text:style-name="Text_20_body">Сроки проведения учетно-регистрационных действий по экстерриториальному принципу остаются такие же, как и при обычном способе подачи документов.</text:p>
      <text:p text:style-name="Text_20_body">Для кадастрового учета срок не превысит пять рабочих дней, для регистрации права – семь рабочих дней, для одновременной процедуры кадастрового учета и регистрации прав – десять рабочих дней.</text:p>
      <text:p text:style-name="Text_20_body">Также документы для оформления недвижимости по экстерриториальному принципу можно подать в центры государственных услуг «Мои Документы». В этом случае срок предоставления услуги увеличивается на два дня.</text:p>
      <text:p text:style-name="Text_20_body"><text:line-break/></text:p>
      <text:p text:style-name="Text_20_body">Адрес страницы: <text:a xlink:type="simple" xlink:href="http://kosino-uhtomski.mos.ru/will-rosiest/detail/11022276.html" office:name=""><text:span text:style-name="Definition">http://kosino-uhtomski.mos.ru/will-rosiest/detail/11022276.html</text:span></text:a></text:p>
      <text:p text:style-name="Text_20_body"><text:a xlink:type="simple" xlink:href="http://kosino-uhtomski.mos.ru" office:name=""><text:span text:style-name="Definition">Управа района Косино-Ухтомски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6T21:33:30Z</meta:creation-date>
    <dc:date>2023-06-06T21:33:30Z</dc:date>
  </office:meta>
</office:document-meta>
</file>