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й-рекорд-100-сведений-из-егрн-по-межведомственным-запросам-в-столице-выдано-онлайн"/>Новый рекорд: 100 % сведений из ЕГРН по межведомственным запросам в столице выдано онлайн<text:bookmark-end text:name="новый-рекорд-100-сведений-из-егрн-по-межведомственным-запросам-в-столице-выдано-онлайн"/></text:h>
      <text:p text:style-name="First_20_paragraph">27.07.2022</text:p>
      <text:p text:style-name="Text_20_body"><text:span text:style-name="T1">В январе-июне текущего года столичная Кадастровая палата в рамках межведомственного взаимодействия предоставила около 15,02 млн сведений</text:span><text:line-break/><text:span text:style-name="T1">из Единого государственного реестра недвижимости (ЕГРН) в электронном виде, что превышает показатель аналогичного периода прошлого года</text:span><text:line-break/><text:span text:style-name="T1">более чем в 5 раз, тогда было выдано 2,78 млн сведений. При этом увеличилась и доля документов, выданных в таком формате, по отношению к «бумажным» выпискам на 2 % и составила 100 % от поступивших запросов, сведения</text:span><text:line-break/><text:span text:style-name="T1">по которым предоставляются без взимания платы.</text:span></text:p>
      <text:p text:style-name="Text_20_body">По действующему законодательству органы власти и лица, оказывающие государственные и муниципальные услуги населению, контролирующие соблюдение действующего законодательства, а также осуществляющие оперативно-розыскную деятельность, имеют возможность бесплатно получать сведения из реестра недвижимости в рамках межведомственного взаимодействия.</text:p>
      <text:p text:style-name="Text_20_body">Всего же филиал выдал 15,42 млн сведений из ЕГРН, при этом доля<text:line-break/>онлайн-запросов составила 98 %. За аналогичные 6 месяцев прошлого года было выдано 3,07 млн данных, из них 92 % в электронном виде или 2,83 млн.</text:p>
      <text:p text:style-name="Text_20_body">Сведения из реестра недвижимости разделяются на документы, которые предоставляются по запросу любого заинтересованного лица, и те, которые может получить исключительно ограниченный круг лиц, установленный<text:line-break/>законодательством – это собственники или их законные представители, правоохранительные органы, суды, нотариусы, органы власти и т.д.</text:p>
      <text:p text:style-name="Text_20_body">К выпискам с общедоступными сведениями относятся, например, выписка<text:line-break/>о характеристиках объекта и зарегистрированных правах на него, а также о переходе прав на объект.</text:p>
      <text:p text:style-name="Text_20_body">Документами со сведениями ограниченного доступа являются, к примеру, выписка о правах отдельного лица на имеющиеся (имевшиеся) у него объекты недвижимости, о содержании правоустанавливающего документа.</text:p>
      <text:p text:style-name="Text_20_body">В I полугодии 2022 года наиболее востребованными документами в столице стали: выписка о правах отдельного лица – выдано 11,73 млн сведений,<text:line-break/>за аналогичный период прошлого года было выдано в 16 раз меньше таких документов – почти 697 тыс.; об объекте недвижимости – 2,02 млн, в 2021 году –<text:line-break/>1,1 млн; о переходе прав на объект недвижимости – 620 тыс.,<text:line-break/>в 2021 году – 484 тыс.; об основных характеристиках и зарегистрированных правах<text:line-break/>на объект недвижимости – 498 тыс., годом ранее подготовлено 367 тыс. выписок.</text:p>
      <text:p text:style-name="Text_20_body"><text:line-break/></text:p>
      <text:p text:style-name="Text_20_body"><text:line-break/></text:p>
      <text:p text:style-name="Text_20_body"><text:span text:style-name="T2">«Предоставление сведений из реестра недвижимости - одна из самых востребованных услуг, оказываемых нашими специалистами. Количество подготовленных документов непрестанно растет, как и доля документов, выданных онлайн. К примеру, за 6 месяцев текущего года число документов, выданных</text:span><text:line-break/><text:span text:style-name="T2">в электронном виде, выросло на 6 % по сравнению с аналогичным периодом прошлого года и составило 98 % от общего количества или 15,17 млн сведений»,</text:span> – отметила <text:span text:style-name="T1">заместитель директора Кадастровой палаты по Москве Александра Смирнова</text:span>.</text:p>
      <text:p text:style-name="Text_20_body">Получить общедоступные сведения из ЕГРН в электронном виде можно, воспользовавшись онлайн-сервисом Федеральной кадастровой палаты (<text:a xlink:type="simple" xlink:href="https://spv.kadastr.ru/" office:name=""><text:span text:style-name="Definition">https://spv.kadastr.ru/</text:span></text:a>) или сервисом Росреестра (<text:a xlink:type="simple" xlink:href="https://rosreestr.gov.ru/" office:name=""><text:span text:style-name="Definition">https://rosreestr.gov.ru/</text:span></text:a>) либо Единым порталом государственных и муниципальных услуг (<text:a xlink:type="simple" xlink:href="https://www.gosuslugi.ru/" office:name=""><text:span text:style-name="Definition">https://www.gosuslugi.ru</text:span></text:a>).</text:p>
      <text:p text:style-name="Text_20_body"><text:line-break/></text:p>
      <text:p text:style-name="Text_20_body"><text:line-break/></text:p>
      <text:p text:style-name="Text_20_body">Адрес страницы: <text:a xlink:type="simple" xlink:href="http://kosino-uhtomski.mos.ru/will-rosiest/detail/10960983.html" office:name=""><text:span text:style-name="Definition">http://kosino-uhtomski.mos.ru/will-rosiest/detail/1096098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06:29:38Z</meta:creation-date>
    <dc:date>2023-08-18T06:29:38Z</dc:date>
  </office:meta>
</office:document-meta>
</file>