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работников-хозяйств-и-предприятий-членов-снт-а-также-жителей-населённых-пунктов-находящихся-в-охранной-зоне-прохождения-магистральных-линий-электропердачи-220-750-кв-московского-пмэс"/>ПАМЯТКА РАБОТНИКОВ ХОЗЯЙСТВ И ПРЕДПРИЯТИЙ, ЧЛЕНОВ СНТ, А ТАКЖЕ ЖИТЕЛЕЙ НАСЕЛЁННЫХ ПУНКТОВ, НАХОДЯЩИХСЯ В ОХРАННОЙ ЗОНЕ ПРОХОЖДЕНИЯ МАГИСТРАЛЬНЫХ ЛИНИЙ ЭЛЕКТРОПЕРДАЧИ 220-750 кВ МОСКОВСКОГО ПМЭС<text:bookmark-end text:name="памятка-работников-хозяйств-и-предприятий-членов-снт-а-также-жителей-населённых-пунктов-находящихся-в-охранной-зоне-прохождения-магистральных-линий-электропердачи-220-750-кв-московского-пмэс"/></text:h>
      <text:p text:style-name="First_20_paragraph">15.03.2021</text:p>
      <text:p text:style-name="Text_20_body">Внимание! В целях обеспечения надежной работы ЛЭП 220-500-750 кВ, соблюдения пожарной безопасности и недопущения несанкционированных действий в охранных зонах линий электропередачи и вблизи них, <text:span text:style-name="T1">ЗАПРЕЩАЕТСЯ:</text:span></text:p>
      <text:p text:style-name="Text_20_body"><text:span text:style-name="T1">-</text:span> производить полевые работы без согласования эксплуатирующей организации;</text:p>
      <text:p text:style-name="Text_20_body">- строительство, реконструкции зданий и сооружений, ограждений различного рода без согласования эксплуатирующей организации;</text:p>
      <text:p text:style-name="Text_20_body">- несанкционированные работы спецтехники;</text:p>
      <text:p text:style-name="Text_20_body">- работы по вырубке деревьев и кустарника;</text:p>
      <text:h text:style-name="Heading_20_1" text:outline-level="1"><text:bookmark-start text:name="свалка-и-сжигание-мусора-отходов-соломы-камыша-автопокрышек"/>- свалка и сжигание мусора, отходов, соломы, камыша, автопокрышек;<text:bookmark-end text:name="свалка-и-сжигание-мусора-отходов-соломы-камыша-автопокрышек"/></text:h>
      <text:p text:style-name="First_20_paragraph">- загромождение подъездов к объектам электрических сетей;</text:p>
      <text:p text:style-name="Text_20_body">- стоянки машин и другой техники;</text:p>
      <text:p text:style-name="Text_20_body">- производить палы и поджоги на сельхозугодиях, по которым проходят или граничат охранные зоны ЛЭП;</text:p>
      <text:p text:style-name="Text_20_body">- размещать автозаправочные станции и иные хранилища горюче–смазочных материалов;</text:p>
      <text:p text:style-name="Text_20_body">- устраивать всякого рода свалки и складировать корма, удобрения, солому, сено, торф, дрова и другие материалы, разводить огонь на заброшенных полях;</text:p>
      <text:p text:style-name="Text_20_body">- производить слив горюче-смазочных материалов;</text:p>
      <text:p text:style-name="Text_20_body">Внимание! Опасно для жизни! Туристам, рыболовам, охотникам, владельцам дачных участков, членам СНТ и остальным лицам, находящимся в охранных зонах ЛЭП, в целях сохранения собственной жизни и здоровья необходимо обращать внимание на предупреждающие знаки и плакаты, установленные на опорах и рядом с опорами ВЛ, а также строго соблюдать следующие требования:</text:p>
      <text:h text:style-name="Heading_20_1" text:outline-level="1"><text:bookmark-start text:name="не-залезать-на-опоры-лэп"/>- не залезать на опоры ЛЭП;<text:bookmark-end text:name="не-залезать-на-опоры-лэп"/></text:h>
      <text:h text:style-name="Heading_20_1" text:outline-level="1"><text:bookmark-start text:name="не-производить-посадку-крупных-и-фруктовых-деревьев-под-проводами-лэп"/>- не производить посадку крупных и фруктовых деревьев под проводами ЛЭП;<text:bookmark-end text:name="не-производить-посадку-крупных-и-фруктовых-деревьев-под-проводами-лэп"/></text:h>
      <text:h text:style-name="Heading_20_1" text:outline-level="1"><text:bookmark-start text:name="запрещено-самостоятельно-производить-обрезку-и-подрубку-фруктовых-деревьев-находящихся-под-проводами-лэп-с-высотой-долее-4-метров"/>- запрещено самостоятельно производить обрезку и подрубку фруктовых деревьев, находящихся под проводами ЛЭП с высотой долее 4 метров;<text:bookmark-end text:name="запрещено-самостоятельно-производить-обрезку-и-подрубку-фруктовых-деревьев-находящихся-под-проводами-лэп-с-высотой-долее-4-метров"/></text:h>
      <text:h text:style-name="Heading_20_1" text:outline-level="1"><text:bookmark-start text:name="вырубку-деревьев-находящихся-под-проводами-лэп-производить-по-предварительному-уведомлению-работников-московского-пмэс"/>- вырубку деревьев, находящихся под проводами ЛЭП производить по предварительному уведомлению работников Московского ПМЭС;<text:bookmark-end text:name="вырубку-деревьев-находящихся-под-проводами-лэп-производить-по-предварительному-уведомлению-работников-московского-пмэс"/></text:h>
      <text:p text:style-name="First_20_paragraph">- складировать порубочные остатки и сжигать их под проводами ЛЭП;</text:p>
      <text:p text:style-name="Text_20_body">- свалка и сжигание различного рода мусора;</text:p>
      <text:p text:style-name="Text_20_body">- не накидывать набросы различных предметов на провода ВЛ;</text:p>
      <text:p text:style-name="Text_20_body">- не приближаться к оборванному проводу ЛЭП, лежащему на земле или к дереву, на котором повис провод;</text:p>
      <text:p text:style-name="Text_20_body">- запрещено организовывать различные игры вблизи опор ЛЭП и под проводами: футбол, запуск воздушных змеев, пиротехнических изделий и т.д;</text:p>
      <text:p text:style-name="Text_20_body">- запрещено ловить рыбу вблизи опор ЛЭП и под проводами;</text:p>
      <text:p text:style-name="Text_20_body">- перемещаться под проводами ЛЭП с поднятой удочкой;</text:p>
      <text:p text:style-name="Text_20_body">- запрещено залезать на деревья вблизи опор ЛЭП, особенно если кроны деревьев расположены очень близко к проводам.</text:p>
      <text:p text:style-name="Text_20_body">Охранные зоны электрических сетей устанавливаются вдоль воздушных линий электропередачи в виде земельного участка и воздушного пространства, ограниченных вертикальными плоскостями, отстоящими по обе стороны линий от крайних проводов:</text:p>
      <text:p text:style-name="Text_20_body"><text:span text:style-name="T1">220 киловольт 25 метров</text:span></text:p>
      <text:p text:style-name="Text_20_body"><text:span text:style-name="T1">500 киловольт 30 метров</text:span></text:p>
      <text:p text:style-name="Text_20_body"><text:span text:style-name="T1">750 киловольт 40 метров</text:span></text:p>
      <text:p text:style-name="Text_20_body">Нарушение охранных зон ВЛ влечет за собой множество аварийных, а порой и трагических ситуаций.</text:p>
      <text:p text:style-name="Text_20_body">Виновные в нарушении нормальной работы электрических сетей, в соответствии со ст. 215.2 УК РФ, привлекаются к ответственности в установленном законом порядке, вплоть до лишения свободы до 5 лет.</text:p>
      <text:p text:style-name="Text_20_body"><text:span text:style-name="T1">Помните: ЛЭП – не только важнейшие составляющие экономики нашего региона, но и источник повышенной опасности!</text:span></text:p>
      <text:p text:style-name="Text_20_body">Филиал Публичного Акционерного Общества «Федеральная Сетевая Компания Единой энергетической системы» - Московское предприятие магистральных электрических сетей, эксплуатирующее высоковольтные линии электропередачи напряжением 220-500-750 кВ, предупреждает о необходимости соблюдения Постановления Правительства Российской Федерации от 24 февраля 2009 года № 160 «О порядке установления охранных зон объектов электросетевого хозяйства и особых условий использования земельных участков, расположенных в границах таких зон» (в ред. Постановлений Правительства РФ от 05.06.13г № <text:a xlink:type="simple" xlink:href="consultantplus://offline/ref=9D4653BE4606E216F70D933D055287AA280A33C0977561EDD2ACAC3C9E3E3483AA4C26AEA7E434D8U6vCM" office:name=""><text:span text:style-name="Definition">476</text:span></text:a>, от 26.08.2013 <text:a xlink:type="simple" xlink:href="consultantplus://offline/ref=9D4653BE4606E216F70D933D055287AA280B35C2987A61EDD2ACAC3C9E3E3483AA4C26AEA7E431D8U6v1M" office:name=""><text:span text:style-name="Definition">№ 736</text:span></text:a>).</text:p>
      <text:p text:style-name="Text_20_body">Телефоны диспетчерской службы Московского ПМЭС филиала ПАО «ФСК ЕЭС»:</text:p>
      <text:p text:style-name="Text_20_body"><text:span text:style-name="T1">(495) 234-65-61 (495) 234-68-59 (495) 234-65-62</text:span></text:p>
      <text:p text:style-name="Text_20_body"><text:span text:style-name="T1">БУДЬТЕ ВНИМАТЕЛЬНЫ И ОСТОРОЖНЫ!</text:span></text:p>
      <text:p text:style-name="Text_20_body"><text:line-break/></text:p>
      <text:p text:style-name="Text_20_body">Адрес страницы: <text:a xlink:type="simple" xlink:href="http://kosino-uhtomski.mos.ru/trade/useful-information/detail/9782752.html" office:name=""><text:span text:style-name="Definition">http://kosino-uhtomski.mos.ru/trade/useful-information/detail/9782752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27:02Z</meta:creation-date>
    <dc:date>2023-05-19T08:27:02Z</dc:date>
  </office:meta>
</office:document-meta>
</file>