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атко-и-по-делу-предприниматели-получат-бесплатный-доступ-к-библиотеке-саммари"/>Кратко и по делу: предприниматели получат бесплатный доступ к библиотеке саммари<text:bookmark-end text:name="кратко-и-по-делу-предприниматели-получат-бесплатный-доступ-к-библиотеке-саммари"/></text:h>
      <text:p text:style-name="First_20_paragraph">24.03.2025</text:p>
      <text:p text:style-name="Text_20_body">Сервис позволяет познакомиться с ключевыми идеями книг без необходимости читать их полностью.</text:p>
      <text:p text:style-name="Text_20_body">Столичные предприниматели могут ознакомиться с библиотекой саммари — краткими изложениями книг по бизнес-тематике. ГБУ «Малый бизнес Москвы» (МБМ) столичного Департамента предпринимательства и инновационного развития предоставляет бесплатный доступ к онлайн-сервису, где собрано около тысячи материалов в форматах текста, аудиозаписи и инфографики.</text:p>
      <text:p text:style-name="Text_20_body">Библиотека периодически обновляется и включает в себя обзоры по темам бизнеса, инвестиций и управления финансами, личной эффективности, технологий и другим. В тематических рубриках представлены новинки, популярные книги и самые читаемые за последний месяц издания.</text:p>
      <text:p text:style-name="Text_20_body">Материалы библиотеки позволят в сжатые сроки познакомиться с ключевыми идеями книг без необходимости читать их полностью. После изучения можно проверить, насколько хорошо усвоилось изложенное, пройдя небольшой тест. Кроме того, пользователи могут отслеживать прогресс и формировать персональные подборки в личном кабинете.</text:p>
      <text:p text:style-name="Text_20_body">Сервис доступен на странице проекта МБМ «Онлайн-академия» в разделе <text:a xlink:type="simple" xlink:href="https://mbm.mos.ru/education/online-academy/business-library?page=1" office:name=""><text:span text:style-name="Definition">«Бизнес-библиотека»</text:span></text:a> и в мобильном приложении, где есть возможность скачать материалы и изучать их без подключения к интернету.</text:p>
      <text:p text:style-name="Text_20_body">ГБУ «Малый бизнес Москвы», подведомственное Департаменту предпринимательства и инновационного развития города Москвы, помогает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 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можно <text:a xlink:type="simple" xlink:href="https://mbm.mos.ru/" office:name=""><text:span text:style-name="Definition">на сайте МБМ</text:span></text:a> и по телефону: +7 495 225⁠-14⁠-14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ионального 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<text:line-break/></text:p>
      <text:p text:style-name="Text_20_body">Адрес страницы: <text:a xlink:type="simple" xlink:href="http://kosino-uhtomski.mos.ru/trade/useful-information/detail/12872499.html" office:name=""><text:span text:style-name="Definition">http://kosino-uhtomski.mos.ru/trade/useful-information/detail/1287249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1T00:08:01Z</meta:creation-date>
    <dc:date>2025-04-01T00:08:01Z</dc:date>
  </office:meta>
</office:document-meta>
</file>