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уководителям-предприятий-и-организаций"/>Руководителям предприятий и организаций<text:bookmark-end text:name="руководителям-предприятий-и-организаций"/></text:h>
      <text:p text:style-name="First_20_paragraph">11.06.2024</text:p>
      <text:p text:style-name="Text_20_body">13 июня 2024 года с 12.00 до 16.00 Управлением Роспотребнадзора по городу Москве (далее – Управление) проводится акция «День открытых дверей для предпринимателей». Мероприятие направлено на повышение уровня информированности предпринимательского сообщества о деятельности Управления, правах и обязанностях индивидуальных предпринимателей и юридических лиц, на повышение грамотности в сфере обеспечения санитарно-эпидемиологического благополучия населения и защиту прав потребителей. Акция проводится в Управлении (г. Москва, Графский переулок, д. 4, корп. 2,3,4) и территориальных отделах Управления (перечень прилагается). Консультирование проводится как по телефонам, так и в очном режиме по указанным в Приложении адресам.</text:p>
      <text:p text:style-name="Text_20_body">Управление Роспотребнадзора по городу Москве информирует, что 14 декабря 2023 года с 12.00 до 16.00 проводится акция «День открытых дверей для предпринимателей». Мероприятие направлено на повышение уровня информированности предпринимательского сообщества о деятельности Управления, правах и обязанностях индивидуальных предпринимателей и юридических лиц, на повышение грамотности в сфере обеспечения санитарно-эпидемиологического благополучия населения и защиту прав потребителей. Акция проводится в Управлении (г. Москва, Графский переулок, д. 4, корп. 2,3,4) и территориальных отделах Управления.</text:p>
      <text:p text:style-name="Text_20_body"><text:line-break/></text:p>
      <text:p text:style-name="Text_20_body">Адрес страницы: <text:a xlink:type="simple" xlink:href="http://kosino-uhtomski.mos.ru/trade/useful-information/detail/12416753.html" office:name=""><text:span text:style-name="Definition">http://kosino-uhtomski.mos.ru/trade/useful-information/detail/12416753.html</text:span></text:a></text:p>
      <text:p text:style-name="Text_20_body"><text:a xlink:type="simple" xlink:href="http://kosino-uhtomski.mos.ru" office:name=""><text:span text:style-name="Definition">Управа района Косино-Ухтомски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6-12T02:21:52Z</meta:creation-date>
    <dc:date>2024-06-12T02:21:52Z</dc:date>
  </office:meta>
</office:document-meta>
</file>