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амозанятые-смогут-принять-участие-в-конкурсе-ты-можешь"/>Самозанятые смогут принять участие в конкурсе «Ты можешь!»<text:bookmark-end text:name="самозанятые-смогут-принять-участие-в-конкурсе-ты-можешь"/></text:h>
      <text:p text:style-name="First_20_paragraph">04.04.2024</text:p>
      <text:p text:style-name="Text_20_body">Участникам предстоит рассказать о своей продукции или услугах, о том, какую пользу приносит их деятельность и как они планируют развивать свое дело в дальнейшем.</text:p>
      <text:p text:style-name="Text_20_body">В столице открылся прием заявок на конкурс «Ты можешь!». На него приглашают москвичей, имеющих статус самозанятого, а также индивидуальных предпринимателей, выбравших для себя налоговый режим «Налог на профессиональный доход». Обязательное условие — деятельность нужно вести в Москве.</text:p>
      <text:p text:style-name="Text_20_body">Подать заявку можно до 22 апреля на портале <text:a xlink:type="simple" xlink:href="https://mbm.mos.ru/services/konkurs-dlya-samozanyatykh" office:name=""><text:span text:style-name="Definition">mbm.mos.ru</text:span></text:a>. Конкурсантам необходимо рассказать о своей продукции или услугах, о том, какую пользу их деятельность приносит обществу и как они планируют развивать свое дело в дальнейшем, а также приложить ссылку на сайт, страницы в социальных сетях или профиль на маркетплейсе. Участие бесплатное.</text:p>
      <text:p text:style-name="Text_20_body">В конкурсе предусмотрены следующие номинации:</text:p>
      <text:p text:style-name="Text_20_body">— «Легкий промышленник» — производство одежды, обуви, аксессуаров и украшений;</text:p>
      <text:p text:style-name="Text_20_body">— «Телепорт-2024» — грузоперевозки, такси;</text:p>
      <text:p text:style-name="Text_20_body">— «Мастер на все руки» — ремонт и обслуживание техники;</text:p>
      <text:p text:style-name="Text_20_body">— «Мастер уюта» — строительство и ремонт;</text:p>
      <text:p text:style-name="Text_20_body">— «Знаток знаменитостей» — маркетинг, реклама и PR;</text:p>
      <text:p text:style-name="Text_20_body">— «Лучший курьер Москвы» — курьерская доставка;</text:p>
      <text:p text:style-name="Text_20_body">— «Почти Пикассо» — дизайн;</text:p>
      <text:p text:style-name="Text_20_body">— «Хранитель моментов» — фото-, видео- и аудиоуслуги;</text:p>
      <text:p text:style-name="Text_20_body">— «Бизнес-друг» — деловые услуги (бухгалтеры, юристы и переводчики)</text:p>
      <text:p text:style-name="Text_20_body">— «Спасатель мира» — услуги в сфере красоты и здоровья;</text:p>
      <text:p text:style-name="Text_20_body">— «Кот ученый» — репетиторство и обучение;</text:p>
      <text:p text:style-name="Text_20_body">— «Мастер чистоты» — от клининга до дизенсекции.</text:p>
      <text:p text:style-name="Text_20_body">С 2 по 22 мая заявки будут разбирать. В каждой номинации определят пять призеров, из которых затем выберут одного победителя. В жюри войдут представители ГБУ «Малый бизнес Москвы» и российского сервиса размещения объявлений. Они оценят социальную значимость бизнеса и его влияние на жизнь москвичей, поток клиентов, наличие заемных средств, возможность масштабирования, перспективы развития и увеличения дохода, действующие каналы продвижения и привлечения клиентов и многое другое.</text:p>
      <text:p text:style-name="Text_20_body">Победителей объявят в мае в рамках Московской недели предпринимательства. Они получат денежные призы, которые можно будет потратить на развитие своего дела, а также бонусы для работы на онлайн-платформе и помощь в продвижении — возможность участия в медиапроекте «Малый бизнес — большие истории», в рамках которого предприниматели, получившие поддержку города, смогут рассказать о своем деле.</text:p>
      <text:p text:style-name="Text_20_body">Впервые конкурс прошел в прошлом году. Заявки на участие подали 515 предпринимателей. Самыми популярными номинациями стали «Телепорт» (17 процентов от общего количества заявок), «Кот ученый» (девять процентов) и «Почти Пикассо» (восемь процентов). Среди победителей — Екатерина Полищук, создатель онлайн-школы по продажам и продвижению для мастеров ручной работы. Полученный приз позволил предпринимательнице пройти курс по созданию личного бренда, продвинуть свои курсы в соцсетях и развить дело. В результате количество учеников школы превышает 200 человек.</text:p>
      <text:p text:style-name="Text_20_body">Конкурс проводится в рамках реализации национального проекта «Малое и среднее предпринимательство и поддержка индивидуальной предпринимательской инициативы». Подробнее об этом и других национальных проектах, реализуемых в Москве, можно узнать <text:a xlink:type="simple" xlink:href="https://www.mos.ru/city/projects/national/" office:name=""><text:span text:style-name="Definition">на специальной странице</text:span></text:a>.</text:p>
      <text:p text:style-name="Text_20_body">ГБУ «Малый бизнес Москвы»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разовательные и деловые мероприятия — форумы, семинары, тренинги, конференции, которые помогают им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в Москве, а также более подробно узнать об актуальных мерах поддержки предпринимателей в столице можно на сайте <text:a xlink:type="simple" xlink:href="http://mbm.mos.ru/" office:name=""><text:span text:style-name="Definition">mbm.mos.ru</text:span></text:a> и по телефону: +7 495 225-14-14.</text:p>
      <text:p text:style-name="Text_20_body"><text:line-break/></text:p>
      <text:p text:style-name="Text_20_body">Адрес страницы: <text:a xlink:type="simple" xlink:href="http://kosino-uhtomski.mos.ru/trade/useful-information/detail/12292244.html" office:name=""><text:span text:style-name="Definition">http://kosino-uhtomski.mos.ru/trade/useful-information/detail/12292244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3T08:51:02Z</meta:creation-date>
    <dc:date>2025-03-03T08:51:02Z</dc:date>
  </office:meta>
</office:document-meta>
</file>