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х-подростков-приглашают-принять-участие-в-проекте-бизнес-уик-энд.-старт"/>Столичных подростков приглашают принять участие в проекте «Бизнес-уик-энд. Старт»<text:bookmark-end text:name="столичных-подростков-приглашают-принять-участие-в-проекте-бизнес-уик-энд.-старт"/></text:h>
      <text:p text:style-name="First_20_paragraph">22.01.2024</text:p>
      <text:p text:style-name="Text_20_body">Участников ждет тематический квест, мастер-классы, деловые игры, конкурсы, встречи со столичными предпринимателями и работа под руководством опытных наставников.</text:p>
      <text:p text:style-name="Text_20_body">В столице начался прием заявок на участие в проекте «Бизнес-уик-энд. Старт». Он направлен на развитие предпринимательских навыков и компетенций у подростков от 14 до 18 лет. Об этом сообщила Наталья Сергунина, заместитель Мэра Москвы.</text:p>
      <text:p text:style-name="Text_20_body">Регистрация открыта <text:a xlink:type="simple" xlink:href="https://hcdf.timepad.ru/event/2737267/" office:name=""><text:span text:style-name="Definition">на странице обучающей программы</text:span></text:a> до 26 января.</text:p>
      <text:h text:style-name="Heading_20_1" text:outline-level="1"><text:bookmark-start text:name="section"/><text:bookmark-end text:name="section"/></text:h>
      <text:h text:style-name="Heading_20_1" text:outline-level="1"><text:bookmark-start text:name="заявки-принимаются-как-от-индивидуальных-участников-так-и-от-команд-из-двух-пяти-человек.-в-рамках-проекта-юных-предпринимателей-познакомят-с-основами-ведения-бизнеса-планирования-управления-маркетинга-финансовой-и-юридической-грамотности-подготовят-к-публичным-выступлениям-рассказала-наталья-сергунина."/>«Заявки принимаются как от индивидуальных участников, так и от команд из двух<text:span text:style-name="T1">-</text:span>пяти человек. В рамках проекта юных предпринимателей познакомят с основами ведения бизнеса, планирования, управления, маркетинга, финансовой и юридической грамотности, подготовят к публичным выступлениям», — рассказала Наталья Сергунина.<text:bookmark-end text:name="заявки-принимаются-как-от-индивидуальных-участников-так-и-от-команд-из-двух-пяти-человек.-в-рамках-проекта-юных-предпринимателей-познакомят-с-основами-ведения-бизнеса-планирования-управления-маркетинга-финансовой-и-юридической-грамотности-подготовят-к-публичным-выступлениям-рассказала-наталья-сергунина."/></text:h>
      <text:h text:style-name="Heading_20_1" text:outline-level="1"><text:bookmark-start text:name="section-1"/><text:bookmark-end text:name="section-1"/></text:h>
      <text:p text:style-name="First_20_paragraph">После регистрации кандидаты пройдут онлайн-тестирование, на основании которого будет сформирован рейтинг. Около 700–800 человек с лучшими результатами получат в личном кабинете приглашение на фестиваль «Предпринимай!». С него начнется почти четырехмесячное обучение.</text:p>
      <text:p text:style-name="Text_20_body">Фестиваль «Предпринимай!» пройдет 27 января в «Цифровом деловом пространстве» на Покровке. Там организуют тематический квест и мастер-классы, посвященные запуску собственного дела, генерации идей и формату самозанятости. Участники проекта 2023 года поделятся своими историями и достижениями.</text:p>
      <text:p text:style-name="Text_20_body">В ходе стратегической сессии «Банк идей» ребята определятся с направлениями и сформируют команды. В последующие месяцы их ждут деловые игры, встречи с предпринимателями, тренинги, конкурсы и занятия с наставниками.</text:p>
      <text:p text:style-name="Text_20_body">Финальным этапом станет ярмарка-выставка «Предпринимай! Фабрика идей» в мае. На ней начинающие бизнесмены представят образцы своей продукции, продемонстрируют приобретенные навыки и смогут получить первую прибыль в качестве самозанятых.</text:p>
      <text:p text:style-name="Text_20_body">«В прошлом году программа объединила больше двух тысяч человек — 53 команды. Их суммарный оборот за один день финальной выставки-ярмарки составил почти 500 тысяч рублей. За период с мая по сентябрь — свыше миллиона рублей. Для подростков это серьезный экономический успех», — отметила Наталья Сергунина.</text:p>
      <text:p text:style-name="Text_20_body">Один из участников прошлого сезона — производитель ароматических свечей, сделанных в стилистике легенд Древнего Египта. Сегодня оборот этого стартапа составляет около 140 тысяч рублей. Среди успешных проектов есть и молодежные бренды одежды, например специализирующиеся на пошиве футболок из гипоаллергенной ткани. Все команды активно развиваются и пользуются городскими инструментами для ведения и продвижения своего дела.</text:p>
      <text:h text:style-name="Heading_20_1" text:outline-level="1"><text:bookmark-start text:name="section-2"/><text:bookmark-end text:name="section-2"/></text:h>
      <text:h text:style-name="Heading_20_1" text:outline-level="1"><text:bookmark-start text:name="section-3"/><text:bookmark-end text:name="section-3"/></text:h>
      <text:p text:style-name="First_20_paragraph">Проект «Бизнес-уик-энд. Старт» внесен в перечень олимпиад и других интеллектуальных и творческих конкурсов Минпросвещения России на 2023/2024 учебный год. У его участников есть возможность получить дополнительные баллы при поступлении в вузы.</text:p>
      <text:p text:style-name="Text_20_body">Начинающие бизнесмены получают поддержку в рамках реализации нацпроекта «Малое и среднее предпринимательство и поддержка индивидуальной предпринимательской инициативы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trade/useful-information/detail/12117506.html" office:name=""><text:span text:style-name="Definition">http://kosino-uhtomski.mos.ru/trade/useful-information/detail/1211750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03:06:27Z</meta:creation-date>
    <dc:date>2025-02-17T03:06:27Z</dc:date>
  </office:meta>
</office:document-meta>
</file>