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мы-в-бизнесе-2.0-в-столице-подвели-итоги-проекта-поддержки-женщин-предпринимательниц-с-детьми"/>«Мамы в бизнесе 2.0»: в столице подвели итоги проекта поддержки женщин-предпринимательниц с детьми<text:bookmark-end text:name="мамы-в-бизнесе-2.0-в-столице-подвели-итоги-проекта-поддержки-женщин-предпринимательниц-с-детьми"/></text:h>
      <text:p text:style-name="First_20_paragraph">18.12.2023</text:p>
      <text:p text:style-name="Text_20_body">В этом году лучшими признаны проекты по запуску собственной линейки одежды, развитию творческой студии для детей и их родителей, а также бизнес-предложение по изготовлению аксессуаров из кожи.</text:p>
      <text:p text:style-name="Text_20_body">В столице подвели итоги бесплатной программы «Мамы в бизнесе 2.0», организованной специалистами ГБУ «Малый бизнес Москвы» (МБМ). В ней приняли участие 70 женщин. На протяжении месяца они посещали нетворкинг-встречи, знакомились с успешным опытом других бизнес-леди и налаживали деловые контакты.</text:p>
      <text:p text:style-name="Text_20_body">Проект стартовал в прошлом году и прошел уже во второй раз. За это время к нему присоединились 140 женщин. В 2024-м работу планируют продолжать. По итогам первого потока около трети участниц проекта — 27 процентов — готовятся к открытию собственного дела.</text:p>
      <text:h text:style-name="Heading_20_1" text:outline-level="1"><text:bookmark-start text:name="section"/><text:bookmark-end text:name="section"/></text:h>
      <text:h text:style-name="Heading_20_1" text:outline-level="1"><text:bookmark-start text:name="этот-проект-уникален-тем-что-дает-реальные-навыки-и-возможность-открыть-свое-дело.-женщины-приходят-только-с-идеей-а-выпускаются-с-уже-рабочей-моделью-бизнеса.-в-этом-году-среди-победительниц-девушки-которые-готовы-запускать-собственную-линейку-одежды-развивать-творческую-студию-для-детей-и-их-родителей-а-также-изготавливать-аксессуары-из-кожи.-поздравляю-тех-кто-дошел-до-финала-и-желаю-дальнейших-успехов-рассказала-кристина-кострома-глава-департамента-предпринимательства-и-инновационного-развития-города-москвы."/>«Этот проект уникален тем, что дает реальные навыки и возможность открыть свое дело. Женщины приходят только с идеей, а выпускаются с уже рабочей моделью бизнеса. В этом году среди победительниц девушки, которые готовы запускать собственную линейку одежды, развивать творческую студию для детей и их родителей, а также изготавливать аксессуары из кожи. Поздравляю тех, кто дошел до финала, и желаю дальнейших успехов», — рассказала Кристина Кострома, глава Департамента предпринимательства и инновационного развития города Москвы.<text:bookmark-end text:name="этот-проект-уникален-тем-что-дает-реальные-навыки-и-возможность-открыть-свое-дело.-женщины-приходят-только-с-идеей-а-выпускаются-с-уже-рабочей-моделью-бизнеса.-в-этом-году-среди-победительниц-девушки-которые-готовы-запускать-собственную-линейку-одежды-развивать-творческую-студию-для-детей-и-их-родителей-а-также-изготавливать-аксессуары-из-кожи.-поздравляю-тех-кто-дошел-до-финала-и-желаю-дальнейших-успехов-рассказала-кристина-кострома-глава-департамента-предпринимательства-и-инновационного-развития-города-москвы."/></text:h>
      <text:h text:style-name="Heading_20_1" text:outline-level="1"><text:bookmark-start text:name="section-1"/><text:bookmark-end text:name="section-1"/></text:h>
      <text:h text:style-name="Heading_20_1" text:outline-level="1"><text:bookmark-start text:name="под-руководством-наставников-участницы-подготовили-бизнес-проекты-которые-в-финале-оценило-экспертное-жюри.-в-его-состав-вошли-блогер-миллионник-предприниматель-и-многодетная-мама-екатерина-величкина-руководитель-административного-блока-комитета-по-развитию-женского-предпринимательства-московского-городского-отделения-опора-россии-наталья-голоснова-создатель-экосистемы-для-женщин-mamado-анастасия-серегина-и-главный-редактор-медиа-для-мам-liberty-анастасия-загорская."/>Под руководством наставников участницы подготовили бизнес-проекты, которые в финале оценило экспертное жюри. В его состав вошли блогер-миллионник, предприниматель и многодетная мама Екатерина Величкина, руководитель административного блока Комитета по развитию женского предпринимательства Московского городского отделения «Опора России» Наталья Голоснова, создатель экосистемы для женщин Mamado Анастасия Серегина и главный редактор медиа для мам Liberty Анастасия Загорская.<text:bookmark-end text:name="под-руководством-наставников-участницы-подготовили-бизнес-проекты-которые-в-финале-оценило-экспертное-жюри.-в-его-состав-вошли-блогер-миллионник-предприниматель-и-многодетная-мама-екатерина-величкина-руководитель-административного-блока-комитета-по-развитию-женского-предпринимательства-московского-городского-отделения-опора-россии-наталья-голоснова-создатель-экосистемы-для-женщин-mamado-анастасия-серегина-и-главный-редактор-медиа-для-мам-liberty-анастасия-загорская."/></text:h>
      <text:h text:style-name="Heading_20_1" text:outline-level="1"><text:bookmark-start text:name="section-2"/><text:bookmark-end text:name="section-2"/></text:h>
      <text:p text:style-name="First_20_paragraph">Эксперты проанализировали, насколько грамотно будущие бизнес-леди составили портрет целевой аудитории, оценили масштабируемость проекта, потенциальную успешность его реализации и социальную значимость.</text:p>
      <text:p text:style-name="Text_20_body">Первое место заняла Анна Мулинова. Она представила концепцию бренда женской одежды плюс-сайз из натуральных и экологичных тканей. На втором — Ирина Королева с проектом творческой студии для детей и взрослых Flame&amp;Go, в котором они смогут развивать музыкальные навыки и актерское мастерство. Третье место досталось Екатерине Касаткиной. Она разработала бренд сумок, портфелей и аксессуаров из кожи Katrin Kaas. В номинации «Самая активная участница» победила Анна Жиганшина.</text:p>
      <text:h text:style-name="Heading_20_1" text:outline-level="1"><text:bookmark-start text:name="section-3"/><text:bookmark-end text:name="section-3"/></text:h>
      <text:p text:style-name="First_20_paragraph">Городской проект поддержки малого и среднего бизнеса с участием партнеров реализуется в рамках национального проекта «Малое и среднее предпринимательство и поддержка индивидуальной предпринимательской инициативы».</text:p>
      <text:p text:style-name="Text_20_body">ГБУ «Малый бизнес Москвы» помогает людям открывать и развивать свое дело в столице. В центрах услуг для бизнеса каждый может узнать об имущественных, образовательных и финансовых мерах государственной поддержки и свободно пользоваться ими.</text:p>
      <text:p text:style-name="Text_20_body">Для повышения уровня предпринимательских знаний работают следующие программы обучения: «Стартап-школа МБМ», «Прокачай свой бизнес вместе с наставником», «Бизнес-песочница», «Бизнес Апгрейд». Кроме того, проходят тематические встречи и мероприятия для открытого общения и обмена опытом.</text:p>
      <text:p text:style-name="Text_20_body">Получить консультацию по вопросам открытия и ведения бизнеса в Москве, а также более подробно узнать об актуальных мерах поддержки предпринимателей в столице можно <text:a xlink:type="simple" xlink:href="https://mbm.mos.ru/" office:name=""><text:span text:style-name="Definition">на сайте МБМ</text:span></text:a> и по телефону: +7 495 225-14-14.</text:p>
      <text:p text:style-name="Text_20_body"><text:line-break/></text:p>
      <text:p text:style-name="Text_20_body">Адрес страницы: <text:a xlink:type="simple" xlink:href="http://kosino-uhtomski.mos.ru/trade/useful-information/detail/12056613.html" office:name=""><text:span text:style-name="Definition">http://kosino-uhtomski.mos.ru/trade/useful-information/detail/1205661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1:41:56Z</meta:creation-date>
    <dc:date>2025-02-28T11:41:56Z</dc:date>
  </office:meta>
</office:document-meta>
</file>