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мотное-управление-бизнесом-мбм-приглашает-столичных-рестораторов-на-онлайн-курс"/>Грамотное управление бизнесом: МБМ приглашает столичных рестораторов на онлайн-курс<text:bookmark-end text:name="грамотное-управление-бизнесом-мбм-приглашает-столичных-рестораторов-на-онлайн-курс"/></text:h>
      <text:p text:style-name="First_20_paragraph">29.11.2023</text:p>
      <text:p text:style-name="Text_20_body">Эксперты МБМ помогут бизнесменам разобраться в отраслевых трендах, тонкостях законодательства и взаимодействия с контрольно-надзорными органами, а также поделятся успешным опытом и дадут практические управленческие советы.</text:p>
      <text:p text:style-name="Text_20_body">Специалисты ГБУ «Малый бизнес Москвы» (МБМ) бесплатно обучат предпринимателей, занятых в сфере общественного питания, а также тех, кто только планирует открыть свой ресторан или кафе. Для участников пройдет курс тематических вебинаров и онлайн-конференция о взаимодействии с контрольно-надзорными органами, а также особенностях работы в системе «Честный знак».</text:p>
      <text:p text:style-name="Text_20_body">Участие доступно по предварительной регистрации на каждый вебинар.</text:p>
      <text:h text:style-name="Heading_20_1" text:outline-level="1"><text:bookmark-start text:name="section"/><text:bookmark-end text:name="section"/></text:h>
      <text:h text:style-name="Heading_20_1" text:outline-level="1"><text:bookmark-start text:name="за-последние-пять-лет-количество-малых-и-средних-предприятий-общественного-питания-в-москве-выросло-на-213-процента.-сегодня-в-столице-работает-более-19-тысяч-предприятий-общественного-питания.-чтобы-поддержать-дальнейшее-развитие-мы-проводим-для-предпринимателей-комплексное-обучение.-слушатели-смогут-разобраться-в-широком-спектре-вопросов-от-последних-изменений-законодательства-до-особенностей-менеджмента-в-сфере-общественного-питания-сказала-кристина-кострома-глава-департамента-предпринимательства-и-инновационного-развития-города-москвы."/>За последние пять лет количество малых и средних предприятий общественного питания в Москве выросло на 21,3 процента. Сегодня в столице работает более 19 тысяч предприятий общественного питания. Чтобы поддержать дальнейшее развитие, мы проводим для предпринимателей комплексное обучение. Слушатели смогут разобраться в широком спектре вопросов — от последних изменений законодательства до особенностей менеджмента в сфере общественного питания», — сказала Кристина Кострома, глава Департамента предпринимательства и инновационного развития города Москвы.<text:bookmark-end text:name="за-последние-пять-лет-количество-малых-и-средних-предприятий-общественного-питания-в-москве-выросло-на-213-процента.-сегодня-в-столице-работает-более-19-тысяч-предприятий-общественного-питания.-чтобы-поддержать-дальнейшее-развитие-мы-проводим-для-предпринимателей-комплексное-обучение.-слушатели-смогут-разобраться-в-широком-спектре-вопросов-от-последних-изменений-законодательства-до-особенностей-менеджмента-в-сфере-общественного-питания-сказала-кристина-кострома-глава-департамента-предпринимательства-и-инновационного-развития-города-москвы."/></text:h>
      <text:h text:style-name="Heading_20_1" text:outline-level="1"><text:bookmark-start text:name="section-1"/><text:bookmark-end text:name="section-1"/></text:h>
      <text:p text:style-name="First_20_paragraph">29 ноября пройдет онлайн-конференция <text:a xlink:type="simple" xlink:href="https://mbm.mos.ru/education/obuchayushchiye-meropriyatiya/onlayn-konferentsiya-horeca-2023-praktika-vzaimodeystviya-s-kontrolno-nadzornymi-organami-osobennosti-raboty-v-sisteme-chestnyy-znak-_7730781" office:name=""><text:span text:style-name="Definition">«HoReCa−2023: практика взаимодействия с контрольно-надзорными органами, особенности работы в системе “Честный знак”»</text:span></text:a>.</text:p>
      <text:p text:style-name="Text_20_body">Об изменениях в законодательстве для предприятий общепита в 2024 году расскажет основатель ресторанов, председатель координационного совета Федерации рестораторов и отельеров России (ФРиО) Сергей Миронов. Он также даст практические рекомендации о том, как взаимодействовать с контрольно-надзорными органами.</text:p>
      <text:p text:style-name="Text_20_body">О внедрении маркировки для отельной и ресторанной сферы расскажет Мария Ильина, руководитель направления HoReCa Центра развития перспективных технологий — оператора государственной системы маркировки «Честный знак». Предприниматели узнают, как подготовиться к грядущим изменениям и какие инструменты предстоит использовать в работе с маркированными товарами.</text:p>
      <text:p text:style-name="Text_20_body">Онлайн-курс «Ресторан, кофейня, пекарня, бургерная, кондитерская, фастфуд: управляй грамотно» включает в себя тематические вебинары, которые будут проходить с 30 ноября по 4 декабря.</text:p>
      <text:h text:style-name="Heading_20_1" text:outline-level="1"><text:bookmark-start text:name="section-2"/><text:bookmark-end text:name="section-2"/></text:h>
      <text:p text:style-name="First_20_paragraph">30 ноября состоится первый вебинар <text:a xlink:type="simple" xlink:href="https://mbm.mos.ru/education/obuchayushchiye-meropriyatiya/onlayn-kurs-restoran-kofeynya-pekarnya-burgernaya-konditerskaya-fastfud-upravlyay-gramotno-vebinar-1-printsipy-upravleniya-predpriyatiem-pitaniya-ot-a-do-ya_7728023" office:name=""><text:span text:style-name="Definition">«Принципы управления предприятием питания от А до Я»</text:span></text:a>. Слушатели изучат особенности этого направления, узнают о частых ошибках и научатся избегать их.</text:p>
      <text:p text:style-name="Text_20_body">Вебинар <text:a xlink:type="simple" xlink:href="https://mbm.mos.ru/education/obuchayushchiye-meropriyatiya/onlayn-kurs-restoran-kofeynya-pekarnya-burgernaya-konditerskaya-fastfud-upravlyay-gramotno-vebinar-2-opyt-upravleniya-i-razvitiya-seti-restoranov_7728874" office:name=""><text:span text:style-name="Definition">«Опыт управления и развития сети ресторанов»</text:span></text:a> пройдет 1 декабря. Эксперты расскажут об особенностях кадрового менеджмента в сетевых заведениях.</text:p>
      <text:p text:style-name="Text_20_body">4 декабря состоится вебинар <text:a xlink:type="simple" xlink:href="https://mbm.mos.ru/education/obuchayushchiye-meropriyatiya/onlayn-kurs-restoran-kofeynya-pekarnya-burgernaya-konditerskaya-fastfud-upravlyay-gramotno-vebinar-3-rol-shef-povara-v-upravlenii-restoranom_7728961" office:name=""><text:span text:style-name="Definition">«Роль шеф-повара в управлении рестораном»</text:span></text:a>. Участники узнают о том, какое место занимает шеф-повар в системе менеджмента предприятия общественного питания и как влияет совмещение его функций с ролями владельца и управленца.</text:p>
      <text:p text:style-name="Text_20_body">Спикеры вебинаров: руководитель спецпроектов ФРиО и Ассоциации национального гостеприимства Алекс Русу, генеральный директор ресторанной и гостиничной консалтинговой компании Александр Киндеев, совладелец сети ресторанов Кирилл Мартыненко, президент Ассоциации шеф-поваров и шеф-кондитеров России Николай Сарычев.</text:p>
      <text:p text:style-name="Text_20_body">Образовательная поддержка предпринимателей реализуется в рамках национального проекта «Малое и среднее предпринимательство и поддержка индивидуальной предпринимательской инициативы».</text:p>
      <text:p text:style-name="Text_20_body">«Малый бизнес Москвы» (МБМ) помогает людям открывать и развивать свое дело в столице. В центрах услуг для предпринимателей можно узнать об имущественных, образовательных и финансовых мерах государственной поддержки, воспользоваться ими.</text:p>
      <text:p text:style-name="Text_20_body">Для повышения уровня предпринимательских знаний работают следующие программы обучения: «Стартап-школа МБМ», «Прокачай свой бизнес вместе с наставником», «Бизнес-песочница», «Бизнес Апгрейд», акселерационные программы. Проходят тематические встречи и мероприятия для открытого общения и обмена опытом без границ между бизнесом и властью.</text:p>
      <text:p text:style-name="Text_20_body">Получить консультацию по вопросам открытия и ведения бизнеса в Москве, а также более подробно узнать об актуальных мерах поддержки предпринимателей в столице можно <text:a xlink:type="simple" xlink:href="https://mbm.mos.ru/" office:name=""><text:span text:style-name="Definition">на сайте МБМ</text:span></text:a> и по телефону: +7 495 225-14-14.</text:p>
      <text:h text:style-name="Heading_20_1" text:outline-level="1"><text:bookmark-start text:name="section-3"/><text:bookmark-end text:name="section-3"/></text:h>
      <text:p text:style-name="First_20_paragraph"><text:line-break/></text:p>
      <text:p text:style-name="Text_20_body">Адрес страницы: <text:a xlink:type="simple" xlink:href="http://kosino-uhtomski.mos.ru/trade/useful-information/detail/12012433.html" office:name=""><text:span text:style-name="Definition">http://kosino-uhtomski.mos.ru/trade/useful-information/detail/1201243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1T06:03:57Z</meta:creation-date>
    <dc:date>2025-03-01T06:03:57Z</dc:date>
  </office:meta>
</office:document-meta>
</file>