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кабря-2023-года-благотворительный-фонд-банк-еды-русь-организует-ежегодный-общегородской-продовольственный-марафон-фуддрайв-корзина-доброты"/>16 декабря 2023 года благотворительный фонд «Банк еды «Русь» организует ежегодный общегородской продовольственный марафон (фуддрайв) «Корзина доброты»<text:bookmark-end text:name="декабря-2023-года-благотворительный-фонд-банк-еды-русь-организует-ежегодный-общегородской-продовольственный-марафон-фуддрайв-корзина-доброты"/></text:h>
      <text:p text:style-name="First_20_paragraph">24.11.2023</text:p>
      <text:p text:style-name="Text_20_body">16 декабря 2023 года благотворительный фонд «Банк еды «Русь» организует ежегодный общегородской продовольственный марафон (фуддрайв) «Корзина доброты». Во всех магазинах «Пятерочка» внутри МКАД волонтеры будут собирать продукты в пользу нуждающихся жителей глубинки: одиноких пенсионеров и малоимущих семей с детьми. Мы планируем привлечь более 2-х тысяч волонтеров, собрать 4 тысячи продуктовых наборов, раздать помощь от москвичей в 10-ти регионах ЦФО. Благотворительный фонд «Банк еды «Русь» (до августа 2022 г. — Фонд продовольствия «Русь») — первая фудшеринговая организация и самый крупный банк еды в России. С 2012 года мы развиваем умные технологии перераспределения товаров от бизнеса в пользу нуждающихся людей. Практикуем фудшеринг — свои товары нам отдают десятки производителей, магазинов и кафе по всей стране. Только в Москве в 2022 году бесплатную помощь от фонда получили 200 000 нуждающихся, а в целом по России помощь получает 1,5 млн человек в год. В первую очередь, малоимущие семьи с детьми, одинокие пенсионеры. Все наши технологии призваны снижать социальную напряженность, мотивировать бизнес и вдохновлять население городов на волонтерские подвиги. Москва — традиционно один из самых крупных регионов с точки зрения объемов нашей помощи. В 2020 году мы получили собственное помещение от Правительства Москвы, где теперь располагается штаб-квартира московского регионального отделения фонда</text:p>
      <text:p text:style-name="Text_20_body"><text:line-break/></text:p>
      <text:p text:style-name="Text_20_body">Адрес страницы: <text:a xlink:type="simple" xlink:href="http://kosino-uhtomski.mos.ru/trade/useful-information/detail/12002136.html" office:name=""><text:span text:style-name="Definition">http://kosino-uhtomski.mos.ru/trade/useful-information/detail/12002136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6T02:07:51Z</meta:creation-date>
    <dc:date>2023-11-26T02:07:51Z</dc:date>
  </office:meta>
</office:document-meta>
</file>